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e51800cf2c1c67e2177ed4c4e5d867.jpg"/>
  <manifest:file-entry manifest:media-type="image/jpeg" manifest:full-path="Pictures/e654dc3fd628f5854dda1b3a513f19e7.jpg"/>
  <manifest:file-entry manifest:media-type="image/jpeg" manifest:full-path="Pictures/b2a00d19ce7c0123591f6c562070ff8a.jpg"/>
  <manifest:file-entry manifest:media-type="image/png" manifest:full-path="Pictures/fe78aba973b36ca603c3a016893d8321.png"/>
  <manifest:file-entry manifest:media-type="image/jpeg" manifest:full-path="Pictures/da22fb942a71b3216df94bb769d6ed85.jpg"/>
  <manifest:file-entry manifest:media-type="image/jpeg" manifest:full-path="Pictures/28125e6f75c12ada1a85b2c6ac9125c7.jpg"/>
  <manifest:file-entry manifest:media-type="image/png" manifest:full-path="Pictures/8fd6bfd9ac76c25c2ed6cff397e005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t08:gruppe1"/><text:bookmark-start text:name="__RefHeading___tutorium_1_-_hiv-positiv_und_schwanger_1"/><text:bookmark-start text:name="tutorium_1_-_hiv-positiv_und_schwanger"/>Tutorium 1 - HIV-positiv und schwanger<text:bookmark-end text:name="__RefHeading___tutorium_1_-_hiv-positiv_und_schwanger_1"/><text:bookmark-end text:name="tutorium_1_-_hiv-positiv_und_schwanger"/></text:h>
      <text:h text:style-name="Heading_20_2" text:outline-level="2"><text:bookmark-start text:name="__RefHeading___a_-_15.9.2008_2"/><text:bookmark-start text:name="a_-_15.9.2008"/>a - 15.9.2008<text:bookmark-end text:name="__RefHeading___a_-_15.9.2008_2"/><text:bookmark-end text:name="a_-_15.9.2008"/></text:h>
      <text:p text:style-name="Text_20_body">gesprächsleitung: serena|sekretariat: gino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Unterschied von Viren zu (anderen) Lebewesen</text:p>
        </text:list-item>
        <text:list-item>
          <text:p text:style-name="List_20_1_Content"> HIV: Aufbau, Zyklus, Verlauf HIV → AIDS, Ausbruch, AIDS-Definition</text:p>
        </text:list-item>
        <text:list-item>
          <text:p text:style-name="List_20_1_Content"> Übertragung vor/während/nach Geburt</text:p>
        </text:list-item>
        <text:list-item>
          <text:p text:style-name="List_20_1_Content"> Therapie und Diagnose von HIV/AIDS</text:p>
        </text:list-item>
        <text:list-item>
          <text:p text:style-name="List_20_1_Content"> Schwangerschaftsvoruntersuchungen? Arzt/Patient</text:p>
        </text:list-item>
        <text:list-item>
          <text:p text:style-name="List_20_1_Content"> Therapie für Schwangere speziell in diesem Fall?</text:p>
        </text:list-item>
        <text:list-item>
          <text:p text:style-name="List_20_1_Content_Last"> Prävention</text:p>
        </text:list-item>
      </text:list>
      <text:h text:style-name="Heading_20_2" text:outline-level="2"><text:bookmark-start text:name="__RefHeading___b_-_18.9.2008_3"/><text:bookmark-start text:name="b_-_18.9.2008"/>b - 18.9.2008<text:bookmark-end text:name="__RefHeading___b_-_18.9.2008_3"/><text:bookmark-end text:name="b_-_18.9.2008"/></text:h>
      <text:p text:style-name="Text_20_body">abwesend: gino|gesprächsleitung: christa</text:p>
      <text:p text:style-name="Horizontal_20_Line"/>
      <text:h text:style-name="Heading_20_1" text:outline-level="1"><text:bookmark-start text:name="__RefHeading___tutorium_2_-_material_in_modellstrukturen_4"/><text:bookmark-start text:name="tutorium_2_-_material_in_modellstrukturen"/>Tutorium 2 -  Material in Modellstrukturen<text:bookmark-end text:name="__RefHeading___tutorium_2_-_material_in_modellstrukturen_4"/><text:bookmark-end text:name="tutorium_2_-_material_in_modellstrukturen"/></text:h>
      <text:h text:style-name="Heading_20_2" text:outline-level="2"><text:bookmark-start text:name="__RefHeading___a_-_22.9.2008_5"/><text:bookmark-start text:name="a_-_22.9.2008"/>a - 22.9.2008<text:bookmark-end text:name="__RefHeading___a_-_22.9.2008_5"/><text:bookmark-end text:name="a_-_22.9.2008"/></text:h>
      <text:p text:style-name="Text_20_body">gesprächsleitung: gregor|sekretariat: milena</text:p>
      <text:p text:style-name="Horizontal_20_Line"/>
      <text:p text:style-name="Text_20_body"><text:span text:style-name="Strong_20_Emphasis">mindmap</text:span>:</text:p>
      <text:p text:style-name="Text_20_body"><draw:frame draw:style-name="media" draw:name="0" text:anchor-type="as-char" draw:z-index="0" svg:width="2.6458333333333cm" style:rel-width="100%" svg:height="1.984375cm" style:rel-height="scale"><draw:image xlink:href="Pictures/cee51800cf2c1c67e2177ed4c4e5d867.jpg" xlink:type="simple" xlink:show="embed" xlink:actuate="onLoad"/></draw:frame>
<draw:frame draw:style-name="media" draw:name="1" text:anchor-type="as-char" draw:z-index="1" svg:width="2.6458333333333cm" style:rel-width="100%" svg:height="1.984375cm" style:rel-height="scale"><draw:image xlink:href="Pictures/e654dc3fd628f5854dda1b3a513f19e7.jpg" xlink:type="simple" xlink:show="embed" xlink:actuate="onLoad"/></draw:frame></text:p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Kräfte/Bindungen</text:p>
          <text:list text:style-name="List_20_1">
            <text:list-item>
              <text:p text:style-name="List_20_1_Content"> inter-/intramolekulär</text:p>
            </text:list-item>
            <text:list-item>
              <text:p text:style-name="List_20_1_Content"> 4 Grundkräfte</text:p>
            </text:list-item>
          </text:list>
        </text:list-item>
        <text:list-item>
          <text:p text:style-name="List_20_1_Content"> Mikro-/Makromolekül → DNA-Aufbau</text:p>
        </text:list-item>
        <text:list-item>
          <text:p text:style-name="List_20_1_Content"> Viren/Eukarionten/Prokarionten</text:p>
          <text:list text:style-name="List_20_1">
            <text:list-item>
              <text:p text:style-name="List_20_1_Content"> Aufbau/Unterschiede/Grösse</text:p>
            </text:list-item>
          </text:list>
        </text:list-item>
        <text:list-item>
          <text:p text:style-name="List_20_1_Content"> Abbildungs-Methoden/Zuordnung</text:p>
        </text:list-item>
        <text:list-item>
          <text:p text:style-name="List_20_1_Content_Last"> Funktionen und Struktur der Haut als Organ</text:p>
        </text:list-item>
      </text:list>
      <text:h text:style-name="Heading_20_2" text:outline-level="2"><text:bookmark-start text:name="__RefHeading___b_-_25.9.2008_6"/><text:bookmark-start text:name="b_-_25.9.2008"/>b - 25.9.2008<text:bookmark-end text:name="__RefHeading___b_-_25.9.2008_6"/><text:bookmark-end text:name="b_-_25.9.2008"/></text:h>
      <text:p text:style-name="Text_20_body">gesprächsleitung: germaine</text:p>
      <text:p text:style-name="Horizontal_20_Line"/>
      <text:h text:style-name="Heading_20_1" text:outline-level="1"><text:bookmark-start text:name="__RefHeading___tutorium_3_-_membranbildung_und_kompartimentierung_7"/><text:bookmark-start text:name="tutorium_3_-_membranbildung_und_kompartimentierung"/>Tutorium 3 -  Membranbildung und Kompartimentierung<text:bookmark-end text:name="__RefHeading___tutorium_3_-_membranbildung_und_kompartimentierung_7"/><text:bookmark-end text:name="tutorium_3_-_membranbildung_und_kompartimentierung"/></text:h>
      <text:h text:style-name="Heading_20_2" text:outline-level="2"><text:bookmark-start text:name="__RefHeading___a_-_29.9.2008_8"/><text:bookmark-start text:name="a_-_29.9.2008"/>a - 29.9.2008<text:bookmark-end text:name="__RefHeading___a_-_29.9.2008_8"/><text:bookmark-end text:name="a_-_29.9.2008"/></text:h>
      <text:p text:style-name="Text_20_body">abwesend: milena|gesprächsleitung: kerstin|sekretariat: christian</text:p>
      <text:p text:style-name="Horizontal_20_Line"/>
      <text:p text:style-name="Text_20_body"><text:span text:style-name="Strong_20_Emphasis">mindmap</text:span>:</text:p>
      <text:p text:style-name="Text_20_body"><draw:frame draw:style-name="media" draw:name="2" text:anchor-type="as-char" draw:z-index="2" svg:width="2.6458333333333cm" style:rel-width="100%" svg:height="1.984375cm" style:rel-height="scale"><draw:image xlink:href="Pictures/b2a00d19ce7c0123591f6c562070ff8a.jpg" xlink:type="simple" xlink:show="embed" xlink:actuate="onLoad"/></draw:frame>
<draw:frame draw:style-name="media" draw:name="3" text:anchor-type="as-char" draw:z-index="3" svg:width="2.6458333333333cm" style:rel-width="100%" svg:height="1.4912878787879cm" style:rel-height="scale"><draw:image xlink:href="Pictures/fe78aba973b36ca603c3a016893d8321.png" xlink:type="simple" xlink:show="embed" xlink:actuate="onLoad"/></draw:frame> (mit <text:a xlink:type="simple" xlink:href="http://www.text2mindmap.com" text:style-name="Internet_20_link" text:visited-style-name="Visited_20_Internet_20_Link">text2mindmap</text:a> gemacht)</text:p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Urzellhypothese</text:p>
        </text:list-item>
        <text:list-item>
          <text:p text:style-name="List_20_1_Content"> Funktionen der Zelle (evtl. Aufbau)</text:p>
        </text:list-item>
        <text:list-item>
          <text:p text:style-name="List_20_1_Content"> Unbterschied Zellwand/Membran</text:p>
          <text:list text:style-name="List_20_1">
            <text:list-item>
              <text:p text:style-name="List_20_1_Content"> Bakterien, pflanzliche Zellen</text:p>
            </text:list-item>
          </text:list>
        </text:list-item>
        <text:list-item>
          <text:p text:style-name="List_20_1_Content"> Aufbau und FUnktion der Membran</text:p>
          <text:list text:style-name="List_20_1">
            <text:list-item>
              <text:p text:style-name="List_20_1_Content"> Dynamik</text:p>
            </text:list-item>
            <text:list-item>
              <text:p text:style-name="List_20_1_Content"> Bestandzeile</text:p>
            </text:list-item>
          </text:list>
        </text:list-item>
        <text:list-item>
          <text:p text:style-name="List_20_1_Content_Last"> hydrophil/hydrophob: molekulare Erklärung</text:p>
        </text:list-item>
      </text:list>
      <text:h text:style-name="Heading_20_2" text:outline-level="2"><text:bookmark-start text:name="__RefHeading___b_-_2.10.2008_9"/><text:bookmark-start text:name="b_-_2.10.2008"/>b -  2.10.2008<text:bookmark-end text:name="__RefHeading___b_-_2.10.2008_9"/><text:bookmark-end text:name="b_-_2.10.2008"/></text:h>
      <text:p text:style-name="Horizontal_20_Line"/>
      <text:h text:style-name="Heading_20_1" text:outline-level="1"><text:bookmark-start text:name="__RefHeading___tutorium_4_-_raetselhafte_genesung_10"/><text:bookmark-start text:name="tutorium_4_-_raetselhafte_genesung"/>Tutorium 4 - Rätselhafte Genesung<text:bookmark-end text:name="__RefHeading___tutorium_4_-_raetselhafte_genesung_10"/><text:bookmark-end text:name="tutorium_4_-_raetselhafte_genesung"/></text:h>
      <text:h text:style-name="Heading_20_2" text:outline-level="2"><text:bookmark-start text:name="__RefHeading___a_-_2.10.2008_11"/><text:bookmark-start text:name="a_-_2.10.2008"/>a - 2.10.2008<text:bookmark-end text:name="__RefHeading___a_-_2.10.2008_11"/><text:bookmark-end text:name="a_-_2.10.2008"/></text:h>
      <text:p text:style-name="Text_20_body">abwesend: gino|gesprächsleitung: riccarda|sekretariat: seren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Blutzusammensetzung</text:p>
        </text:list-item>
        <text:list-item>
          <text:p text:style-name="List_20_1_Content"> Was geschieht, wenn Blut zulange stehengelassen wird?</text:p>
        </text:list-item>
        <text:list-item>
          <text:p text:style-name="List_20_1_Content"> K<text:span text:style-name="sup">+</text:span>-Untersuchung</text:p>
          <text:list text:style-name="List_20_1">
            <text:list-item>
              <text:p text:style-name="List_20_1_Content"> was geschieht, wenn zuviel oder zuwenig K<text:span text:style-name="sup">+</text:span>?</text:p>
            </text:list-item>
            <text:list-item>
              <text:p text:style-name="List_20_1_Content"> wieso ist K<text:span text:style-name="sup">+</text:span> so wichtig?</text:p>
            </text:list-item>
          </text:list>
        </text:list-item>
        <text:list-item>
          <text:p text:style-name="List_20_1_Content_Last"> Na<text:span text:style-name="sup">+</text:span>/K<text:span text:style-name="sup">+</text:span>-Pumpe</text:p>
        </text:list-item>
      </text:list>
      <text:h text:style-name="Heading_20_2" text:outline-level="2"><text:bookmark-start text:name="__RefHeading___b_-_6.10.2008_12"/><text:bookmark-start text:name="b_-_6.10.2008"/>b -  6.10.2008<text:bookmark-end text:name="__RefHeading___b_-_6.10.2008_12"/><text:bookmark-end text:name="b_-_6.10.2008"/></text:h>
      <text:p text:style-name="Horizontal_20_Line"/>
      <text:h text:style-name="Heading_20_1" text:outline-level="1"><text:bookmark-start text:name="__RefHeading___tutorium_5_-_elektrische_prozesse_an_zellmembranen_13"/><text:bookmark-start text:name="tutorium_5_-_elektrische_prozesse_an_zellmembranen"/>Tutorium 5 - Elektrische Prozesse an Zellmembranen<text:bookmark-end text:name="__RefHeading___tutorium_5_-_elektrische_prozesse_an_zellmembranen_13"/><text:bookmark-end text:name="tutorium_5_-_elektrische_prozesse_an_zellmembranen"/></text:h>
      <text:h text:style-name="Heading_20_2" text:outline-level="2"><text:bookmark-start text:name="__RefHeading___a_-_6.10.2008_14"/><text:bookmark-start text:name="a_-_6.10.2008"/>a - 6.10.2008<text:bookmark-end text:name="__RefHeading___a_-_6.10.2008_14"/><text:bookmark-end text:name="a_-_6.10.2008"/></text:h>
      <text:p text:style-name="Text_20_body">sekretariat: christ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/>
      </text:list>
      <text:h text:style-name="Heading_20_2" text:outline-level="2"><text:bookmark-start text:name="__RefHeading___b_-_9.10.2008_15"/><text:bookmark-start text:name="b_-_9.10.2008"/>b -  9.10.2008<text:bookmark-end text:name="__RefHeading___b_-_9.10.2008_15"/><text:bookmark-end text:name="b_-_9.10.2008"/></text:h>
      <text:p text:style-name="Text_20_body">abwesend: milena, serena|gesprächsleitung: christian|sekretariat: gregor</text:p>
      <text:p text:style-name="Horizontal_20_Line"/>
      <text:p text:style-name="Text_20_body">graphik der gesuchten kurve laut den angaben in den unterlagen:</text:p>
      <text:p text:style-name="Text_20_body"><draw:frame draw:style-name="media" draw:name="4" text:anchor-type="as-char" draw:z-index="4" svg:width="5.2916666666667cm" style:rel-width="100%" svg:height="2.778125cm" style:rel-height="scale"><draw:image xlink:href="Pictures/da22fb942a71b3216df94bb769d6ed85.jpg" xlink:type="simple" xlink:show="embed" xlink:actuate="onLoad"/></draw:frame></text:p>
      <text:h text:style-name="Heading_20_1" text:outline-level="1"><text:bookmark-start text:name="__RefHeading___tutorium_6_-_wie_nutzen_lebende_organismen_energie_16"/><text:bookmark-start text:name="tutorium_6_-_wie_nutzen_lebende_organismen_energie"/>Tutorium 6 - Wie nutzen lebende Organismen Energie?<text:bookmark-end text:name="__RefHeading___tutorium_6_-_wie_nutzen_lebende_organismen_energie_16"/><text:bookmark-end text:name="tutorium_6_-_wie_nutzen_lebende_organismen_energie"/></text:h>
      <text:h text:style-name="Heading_20_2" text:outline-level="2"><text:bookmark-start text:name="__RefHeading___a_-_13.10.2008_17"/><text:bookmark-start text:name="a_-_13.10.2008"/>a - 13.10.2008<text:bookmark-end text:name="__RefHeading___a_-_13.10.2008_17"/><text:bookmark-end text:name="a_-_13.10.2008"/></text:h>
      <text:p text:style-name="Text_20_body">abwesend: kerstin|gesprächsleitung: gregor|sekretariat: gino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Photosynthese (Calvin-Zyklus, Lichtreaktion)</text:p>
        </text:list-item>
        <text:list-item>
          <text:p text:style-name="List_20_1_Content"> Zellatmung (Glykolyse, Citratzyklus, Atmungskette)</text:p>
        </text:list-item>
        <text:list-item>
          <text:p text:style-name="List_20_1_Content"> Gärung</text:p>
        </text:list-item>
        <text:list-item>
          <text:p text:style-name="List_20_1_Content"> ATP (Herstellung (ADP + P<text:span text:style-name="sub">i</text:span>), Aufbau)</text:p>
        </text:list-item>
        <text:list-item>
          <text:p text:style-name="List_20_1_Content"> Energieumwandlung im Muskel</text:p>
          <text:list text:style-name="List_20_1">
            <text:list-item>
              <text:p text:style-name="List_20_1_Content"> Glukose vs. Fett</text:p>
            </text:list-item>
            <text:list-item>
              <text:p text:style-name="List_20_1_Content_Last"> aerob &amp; anaerob</text:p>
            </text:list-item>
          </text:list>
        </text:list-item>
      </text:list>
      <text:h text:style-name="Heading_20_2" text:outline-level="2"><text:bookmark-start text:name="__RefHeading___b_-_16.10.2008_18"/><text:bookmark-start text:name="b_-_16.10.2008"/>b -  16.10.2008<text:bookmark-end text:name="__RefHeading___b_-_16.10.2008_18"/><text:bookmark-end text:name="b_-_16.10.2008"/></text:h>
      <text:p text:style-name="Text_20_body">abwesend: gino|gesprächsleitung: milena</text:p>
      <text:p text:style-name="Horizontal_20_Line"/>
      <text:h text:style-name="Heading_20_1" text:outline-level="1"><text:bookmark-start text:name="__RefHeading___tutorium_7_-_zellzell-_und_zellmatrix-interaktionen_19"/><text:bookmark-start text:name="tutorium_7_-_zellzell-_und_zellmatrix-interaktionen"/>Tutorium 7 - Zell/Zell- und Zell/Matrix-Interaktionen<text:bookmark-end text:name="__RefHeading___tutorium_7_-_zellzell-_und_zellmatrix-interaktionen_19"/><text:bookmark-end text:name="tutorium_7_-_zellzell-_und_zellmatrix-interaktionen"/></text:h>
      <text:h text:style-name="Heading_20_2" text:outline-level="2"><text:bookmark-start text:name="__RefHeading___a_-_20.10.2008_20"/><text:bookmark-start text:name="a_-_20.10.2008"/>a - 20.10.2008<text:bookmark-end text:name="__RefHeading___a_-_20.10.2008_20"/><text:bookmark-end text:name="a_-_20.10.2008"/></text:h>
      <text:p text:style-name="Text_20_body">gesprächsleitung: kerstin|sekretariat: germaine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Wie erkennen sich Zellen?</text:p>
          <text:list text:style-name="List_20_1">
            <text:list-item>
              <text:p text:style-name="List_20_1_Content"> Rezeptoren?</text:p>
            </text:list-item>
          </text:list>
        </text:list-item>
        <text:list-item>
          <text:p text:style-name="List_20_1_Content"> Wie lagern sich Zellen aneinander an?</text:p>
          <text:list text:style-name="List_20_1">
            <text:list-item>
              <text:p text:style-name="List_20_1_Content"> Tight Junctions</text:p>
            </text:list-item>
            <text:list-item>
              <text:p text:style-name="List_20_1_Content"> Gap Juctions</text:p>
            </text:list-item>
            <text:list-item>
              <text:p text:style-name="List_20_1_Content"> Desmosome</text:p>
            </text:list-item>
            <text:list-item>
              <text:p text:style-name="List_20_1_Content"> Adhäsionsgürtel</text:p>
            </text:list-item>
          </text:list>
        </text:list-item>
        <text:list-item>
          <text:p text:style-name="List_20_1_Content"> Zell.-Matrix-Interaktion</text:p>
          <text:list text:style-name="List_20_1">
            <text:list-item>
              <text:p text:style-name="List_20_1_Content"> Kollagen</text:p>
            </text:list-item>
            <text:list-item>
              <text:p text:style-name="List_20_1_Content"> Aktin</text:p>
            </text:list-item>
          </text:list>
        </text:list-item>
        <text:list-item>
          <text:p text:style-name="List_20_1_Content_Last"> Was ist die Extrazelluläre Matrix?</text:p>
        </text:list-item>
      </text:list>
      <text:h text:style-name="Heading_20_2" text:outline-level="2"><text:bookmark-start text:name="__RefHeading___b_-_23.10.2008_21"/><text:bookmark-start text:name="b_-_23.10.2008"/>b -  23.10.2008<text:bookmark-end text:name="__RefHeading___b_-_23.10.2008_21"/><text:bookmark-end text:name="b_-_23.10.2008"/></text:h>
      <text:p text:style-name="Horizontal_20_Line"/>
      <text:h text:style-name="Heading_20_1" text:outline-level="1"><text:bookmark-start text:name="__RefHeading___tutorium_8_-_alterung_und_zelltod_22"/><text:bookmark-start text:name="tutorium_8_-_alterung_und_zelltod"/>Tutorium 8 -  Alterung und Zelltod<text:bookmark-end text:name="__RefHeading___tutorium_8_-_alterung_und_zelltod_22"/><text:bookmark-end text:name="tutorium_8_-_alterung_und_zelltod"/></text:h>
      <text:h text:style-name="Heading_20_2" text:outline-level="2"><text:bookmark-start text:name="__RefHeading___a_-_23.10.2008_23"/><text:bookmark-start text:name="a_-_23.10.2008"/>a - 23.10.2008<text:bookmark-end text:name="__RefHeading___a_-_23.10.2008_23"/><text:bookmark-end text:name="a_-_23.10.2008"/></text:h>
      <text:p text:style-name="Text_20_body">abwesend: serena|gesprächsleitung: riccarda|sekretariat: milena</text:p>
      <text:p text:style-name="Horizontal_20_Line"/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verschiedene Zelltode</text:p>
          <text:list text:style-name="List_20_1">
            <text:list-item>
              <text:p text:style-name="List_20_1_Content"> Apoptose</text:p>
            </text:list-item>
            <text:list-item>
              <text:p text:style-name="List_20_1_Content"> Nekrose</text:p>
            </text:list-item>
            <text:list-item>
              <text:p text:style-name="List_20_1_Content"> Seneszenz</text:p>
            </text:list-item>
          </text:list>
        </text:list-item>
        <text:list-item>
          <text:p text:style-name="List_20_1_Content"> wieso sterben wir?</text:p>
          <text:list text:style-name="List_20_1">
            <text:list-item>
              <text:p text:style-name="List_20_1_Content_Last"> verschiedene Theorien (freie Radikale, Telomerlänge, andere?)</text:p>
            </text:list-item>
          </text:list>
        </text:list-item>
      </text:list>
      <text:h text:style-name="Heading_20_2" text:outline-level="2"><text:bookmark-start text:name="__RefHeading___b_-_27.10.2008_24"/><text:bookmark-start text:name="b_-_27.10.2008"/>b -  27.10.2008<text:bookmark-end text:name="__RefHeading___b_-_27.10.2008_24"/><text:bookmark-end text:name="b_-_27.10.2008"/></text:h>
      <text:p text:style-name="Horizontal_20_Line"/>
      <text:h text:style-name="Heading_20_1" text:outline-level="1"><text:bookmark-start text:name="__RefHeading___tutorium_9_-_die_sonne_25"/><text:bookmark-start text:name="tutorium_9_-_die_sonne"/>Tutorium 9 -  Die Sonne<text:bookmark-end text:name="__RefHeading___tutorium_9_-_die_sonne_25"/><text:bookmark-end text:name="tutorium_9_-_die_sonne"/></text:h>
      <text:h text:style-name="Heading_20_2" text:outline-level="2"><text:bookmark-start text:name="__RefHeading___a_-_27.10.2008_26"/><text:bookmark-start text:name="a_-_27.10.2008"/>a - 27.10.2008<text:bookmark-end text:name="__RefHeading___a_-_27.10.2008_26"/><text:bookmark-end text:name="a_-_27.10.2008"/></text:h>
      <text:p text:style-name="Text_20_body">gesprächsleitung: christa|sekretariat: christian</text:p>
      <text:p text:style-name="Horizontal_20_Line"/>
      <text:p text:style-name="Text_20_body"><text:span text:style-name="Strong_20_Emphasis">brainstorming</text:span></text:p>
      <text:p text:style-name="Text_20_body"><draw:frame draw:style-name="media" draw:name="5" text:anchor-type="as-char" draw:z-index="5" svg:width="2.6458333333333cm" style:rel-width="100%" svg:height="1.984375cm" style:rel-height="scale"><draw:image xlink:href="Pictures/28125e6f75c12ada1a85b2c6ac9125c7.jpg" xlink:type="simple" xlink:show="embed" xlink:actuate="onLoad"/></draw:frame></text:p>
      <text:p text:style-name="Text_20_body"><text:span text:style-name="Strong_20_Emphasis">lernziele</text:span>:</text:p>
      <text:list text:style-name="List_20_1" text:continue-numbering="false">
        <text:list-item>
          <text:p text:style-name="List_20_1_Content_First"> Zusammensetzung der Sonnenstrahlen</text:p>
        </text:list-item>
        <text:list-item>
          <text:p text:style-name="List_20_1_Content"> Absorption durch die Atmosphäre</text:p>
        </text:list-item>
        <text:list-item>
          <text:p text:style-name="List_20_1_Content"> Wirkung der Sonnenstrahlen im menschlichen Körper (insb. Haut)</text:p>
          <text:list text:style-name="List_20_1">
            <text:list-item>
              <text:p text:style-name="List_20_1_Content"> Nutzen</text:p>
            </text:list-item>
            <text:list-item>
              <text:p text:style-name="List_20_1_Content"> Schaden</text:p>
            </text:list-item>
          </text:list>
        </text:list-item>
        <text:list-item>
          <text:p text:style-name="List_20_1_Content"> Hauttypen</text:p>
        </text:list-item>
        <text:list-item>
          <text:p text:style-name="List_20_1_Content_Last"> Schutzmechanismen/-funktion der Sonnencreme</text:p>
        </text:list-item>
      </text:list>
      <text:h text:style-name="Heading_20_2" text:outline-level="2"><text:bookmark-start text:name="__RefHeading___b_-_30.10.2008_27"/><text:bookmark-start text:name="b_-_30.10.2008"/>b -  30.10.2008<text:bookmark-end text:name="__RefHeading___b_-_30.10.2008_27"/><text:bookmark-end text:name="b_-_30.10.2008"/></text:h>
      <text:p text:style-name="Text_20_body">abwesend: kerstin|gesprächsleitung: gino</text:p>
      <text:p text:style-name="Horizontal_20_Line"/>
      <text:p text:style-name="Text_20_body">elektromagnetisches Spektrum (aus Wikipedia:<text:a xlink:type="simple" xlink:href="http://de.wikipedia.org/wiki/Elektromagnetisches_Spektrum" text:style-name="Internet_20_link" text:visited-style-name="Visited_20_Internet_20_Link">Elektromagnetisches Spektrum</text:a>):</text:p>
      <text:p text:style-name="Text_20_body"><draw:frame draw:style-name="media" draw:name="6" text:anchor-type="as-char" draw:z-index="6" svg:width="6.7733333333333cm" style:rel-width="100%" svg:height="2.0734693877551cm" style:rel-height="scale"><draw:image xlink:href="Pictures/8fd6bfd9ac76c25c2ed6cff397e0057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40:43</meta:creation-date>
    <dc:creator>Generated</dc:creator>
    <dc:date>2026-08-23T14::40:43</dc:date>
    <dc:language>en-US</dc:language>
    <meta:editing-cycles>1</meta:editing-cycles>
    <meta:editing-duration>PT0S</meta:editing-duration>
    <dc:title>tutoriat08:gruppe1</dc:title>
  </office:meta>
</office:document-meta>
</file>