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af17c6a4ef6ace461f6f41ad6fb158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mevislab:isosurfacevisualisierung"/>zuerst muss aus einem Bilderstack ein Volume generiert werden, das geht am einfachsten mit Compose3dfFrom2dFiles, anschliessend am besten gleich in ein “GigaVolume” schreiben (mit GVRVolumeSave). Dies ist das präferierte Datenformat von Mevislab (siehe <text:a xlink:type="simple" xlink:href="http://www.mevislab.de/index.php?id=42" text:style-name="Internet_20_link" text:visited-style-name="Visited_20_Internet_20_Link">hier</text:a> mehr dazu…) und damit kann dann einfach gerechnet werden.</text:p>
      <text:p text:style-name="Text_20_body"><draw:frame draw:style-name="mediaright" draw:name="0" text:anchor-type="paragraph" draw:z-index="0" svg:width="2.6458333333333cm" style:rel-width="100%" svg:height="2.062435300207cm" style:rel-height="scale"><draw:image xlink:href="Pictures/aaf17c6a4ef6ace461f6f41ad6fb158f.png" xlink:type="simple" xlink:show="embed" xlink:actuate="onLoad"/></draw:frame>Am einfachsten ist es dann, das Netzwerk rechts nachzubauen (Click on Thumbnail!).</text:p>
      <text:p text:style-name="Text_20_body">Hier die Erklärung dazu:</text:p>
      <text:list text:style-name="List_20_1" text:continue-numbering="false">
        <text:list-item>
          <text:p text:style-name="List_20_1_Content_First"> Compose3dFrom2dFiles (macht aus Slices MeVisLab-Volume)</text:p>
        </text:list-item>
        <text:list-item>
          <text:p text:style-name="List_20_1_Content"> GCRVolumeSave (speichert obiges Volume, damit's nach Neustart nicht neu berechnet werden musss)</text:p>
        </text:list-item>
        <text:list-item>
          <text:p text:style-name="List_20_1_Content"> GVRVolumeLoad (lädt das Volume in den Speicher)</text:p>
          <text:list text:style-name="List_20_1">
            <text:list-item>
              <text:p text:style-name="List_20_1_Content"> GVRVolumeToImage anhängen, (damit das Volume in ein Image konvertiert wird (braucht's zum rechnen bei advanced sachen)).</text:p>
            </text:list-item>
            <text:list-item>
              <text:p text:style-name="List_20_1_Content"> ROISelect (ROI auswählen)</text:p>
            </text:list-item>
            <text:list-item>
              <text:p text:style-name="List_20_1_Content"> IsoSurface (Isosurface berechnen)</text:p>
              <text:list text:style-name="List_20_1">
                <text:list-item>
                  <text:p text:style-name="List_20_1_Content"> mit einem </text:p>
                </text:list-item>
              </text:list>
            </text:list-item>
            <text:list-item>
              <text:p text:style-name="List_20_1_Content"> SoEWMRenderer </text:p>
            </text:list-item>
            <text:list-item>
              <text:p text:style-name="List_20_1_Content"> SoExaminerViewer</text:p>
              <text:list text:style-name="List_20_1">
                <text:list-item>
                  <text:p text:style-name="List_20_1_Content_Last"> SoBackground</text:p>
                </text:list-item>
              </text:list>
            </text:list-item>
          </text:list>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1T23::13:48</meta:creation-date>
    <dc:creator>Generated</dc:creator>
    <dc:date>2026-08-11T23::13:48</dc:date>
    <dc:language>en-US</dc:language>
    <meta:editing-cycles>1</meta:editing-cycles>
    <meta:editing-duration>PT0S</meta:editing-duration>
    <dc:title>mevislab:isosurfacevisualisierung</dc:title>
  </office:meta>
</office:document-meta>
</file>