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f2734eaebba2669b680a343523544dd.jpg"/>
  <manifest:file-entry manifest:media-type="image/jpeg" manifest:full-path="Pictures/0d35c40f2be6824b2ed381c4e90e364e.jpg"/>
  <manifest:file-entry manifest:media-type="image/png" manifest:full-path="Pictures/8724a24cbd2757621bb781ccbec9e152.png"/>
  <manifest:file-entry manifest:media-type="image/png" manifest:full-path="Pictures/23cd50565441736b815c87d38d5276a2.png"/>
  <manifest:file-entry manifest:media-type="image/png" manifest:full-path="Pictures/17143a361d1f1a7b14776bb413f1edf7.png"/>
  <manifest:file-entry manifest:media-type="image/png" manifest:full-path="Pictures/ea69a8ea97cdadc8391ace7f488a914c.png"/>
  <manifest:file-entry manifest:media-type="image/png" manifest:full-path="Pictures/720d2b1d267976c96a0ebab21589cf9a.png"/>
  <manifest:file-entry manifest:media-type="image/jpeg" manifest:full-path="Pictures/3f96fde137e3bf56049a71207f34eb70.jpg"/>
  <manifest:file-entry manifest:media-type="image/jpeg" manifest:full-path="Pictures/7571394e87770577b5a16e15e0c0ab3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imageprocessing:mevislab"/>
ImageProcessing-Tricks with ImageJ, ImageMagick and MeVisLab</text:p>
      <text:h text:style-name="Heading_20_1" text:outline-level="1"><text:bookmark-start text:name="__RefHeading___isosurface-visualization_1"/><text:bookmark-start text:name="isosurface-visualization"/>IsoSurface-Visualization<text:bookmark-end text:name="__RefHeading___isosurface-visualization_1"/><text:bookmark-end text:name="isosurface-visualization"/></text:h>
      <text:p text:style-name="Text_20_body">Use a GVRVolumeLoad-Module to load a .gvr-File (such as the one created with the network above). “GigaVolume” is the preferred file format of MeVisLab, since it incorporated the full dataset in multiple resolutions as part of an <text:a xlink:type="simple" xlink:href="https://en.wikipedia.org/wiki/octree" text:style-name="Internet_20_link" text:visited-style-name="Visited_20_Internet_20_Link">octree</text:a> (see <text:a xlink:type="simple" xlink:href="http://www.mevislab.de/index.php?id=42" text:style-name="Internet_20_link" text:visited-style-name="Visited_20_Internet_20_Link">here</text:a> for more details) and makes calculations easy…</text:p>
      <text:p text:style-name="Text_20_body"><draw:frame draw:style-name="mediaright" draw:name="0" text:anchor-type="paragraph" draw:z-index="0" svg:width="5.2916666666667cm" style:rel-width="100%" svg:height="6.9679651826484cm" style:rel-height="scale"><draw:image xlink:href="Pictures/8f2734eaebba2669b680a343523544dd.jpg" xlink:type="simple" xlink:show="embed" xlink:actuate="onLoad"/></draw:frame>It's probaly easiest if you recreate the network on the right (Click on Thumbnail to see it better!). If you're lazy, you can download the file here: <text:a xlink:type="simple" xlink:href="http://www.wiki.xn--davidhaberthr-7ob.ch/imageprocessing/mevislab/isosurface.mlab" text:style-name="Internet_20_link" text:visited-style-name="Visited_20_Internet_20_Link">isosurface.mlab</text:a></text:p>
      <text:p text:style-name="Text_20_body">Explanation:</text:p>
      <text:list text:style-name="List_20_1" text:continue-numbering="false">
        <text:list-item>
          <text:p text:style-name="List_20_1_Content_First"> LocalImage just loads a default bone CT scan.</text:p>
          <text:list text:style-name="List_20_1">
            <text:list-item>
              <text:p text:style-name="List_20_1_Content"> GCRVolumeSave (saves it as a .gvr-File)</text:p>
            </text:list-item>
          </text:list>
        </text:list-item>
        <text:list-item>
          <text:p text:style-name="List_20_1_Content"> GVRVolumeLoad (does what it says)</text:p>
          <text:list text:style-name="List_20_1">
            <text:list-item>
              <text:p text:style-name="List_20_1_Content"> GVRVolumeToImage converts the volume to an image. Choose the “Node Height” according to your needs and machine specifications.</text:p>
            </text:list-item>
            <text:list-item>
              <text:p text:style-name="List_20_1_Content"> View3D1, View2D, OrthoView2D1 show different views of the dataset</text:p>
            </text:list-item>
            <text:list-item>
              <text:p text:style-name="List_20_1_Content"> Diagram2D and SoRenderArea show the Histogram of the data, nice to know for the IsoSurface</text:p>
            </text:list-item>
          </text:list>
        </text:list-item>
        <text:list-item>
          <text:p text:style-name="List_20_1_Content"> ROISelect (does what is says, it selects a ROI from the original dataset)</text:p>
          <text:list text:style-name="List_20_1">
            <text:list-item>
              <text:p text:style-name="List_20_1_Content"> Switch lets you switch between the ROI and the full dataset</text:p>
            </text:list-item>
          </text:list>
        </text:list-item>
        <text:list-item>
          <text:p text:style-name="List_20_1_Content"> IsoSurface calculated the IsoSurface of the data with a chosen threshold</text:p>
          <text:list text:style-name="List_20_1">
            <text:list-item>
              <text:p text:style-name="List_20_1_Content"> SoEWMRenderer renders the IsoSurface to the SoExaminerViewer which has a SoBackground attached for a nice gradient Background</text:p>
            </text:list-item>
          </text:list>
        </text:list-item>
        <text:list-item>
          <text:p text:style-name="List_20_1_Content_Last"> The SoSeparator with attached SoTransaltion translate the IsoSurface in space so we can show the original dataset and the IsoSurface in conjucntion with a View3d (with toggled InventorInputs)</text:p>
        </text:list-item>
      </text:list>
      <text:h text:style-name="Heading_20_1" text:outline-level="1"><text:bookmark-start text:name="__RefHeading___put_file-dimension_into_the_name_of_the_saved_file_2"/><text:bookmark-start text:name="put_file-dimension_into_the_name_of_the_saved_file"/>put file-dimension into the name of the saved file<text:bookmark-end text:name="__RefHeading___put_file-dimension_into_the_name_of_the_saved_file_2"/><text:bookmark-end text:name="put_file-dimension_into_the_name_of_the_saved_file"/></text:h>
      <text:p text:style-name="Text_20_body"><draw:frame draw:style-name="mediaright" draw:name="1" text:anchor-type="paragraph" draw:z-index="1" svg:width="5.2916666666667cm" style:rel-width="100%" svg:height="4.428821656051cm" style:rel-height="scale"><draw:image xlink:href="Pictures/0d35c40f2be6824b2ed381c4e90e364e.jpg" xlink:type="simple" xlink:show="embed" xlink:actuate="onLoad"/></draw:frame>easiest way to add the size of the images into the saved filename<text:note text:id="ftn0" text:note-class="footnote"><text:note-citation text:label="1)">1)</text:note-citation><text:note-body><text:p text:style-name="Text_20_body">good for less thinking when importing RAW images into ImageJ</text:p></text:note-body></text:note> is to use an info-module to get the size of the data, concatenate this info into a string with “StringUtils” and add a descriptor with another “StringUtils”. This string can then be used with the postfix-field of the “ImgSave”-module.</text:p>
      <text:p text:style-name="Text_20_body">An exemplary network for your perusal is shown on the right and can be downloaded here: <text:a xlink:type="simple" xlink:href="http://www.wiki.xn--davidhaberthr-7ob.ch/imageprocessing/mevislab/filenameinfo.mlab" text:style-name="Internet_20_link" text:visited-style-name="Visited_20_Internet_20_Link">filenameinfo.mlab</text:a>.</text:p>
      <text:h text:style-name="Heading_20_1" text:outline-level="1"><text:bookmark-start text:name="__RefHeading___render_a_video_3"/><text:bookmark-start text:name="render_a_video"/>Render a Video<text:bookmark-end text:name="__RefHeading___render_a_video_3"/><text:bookmark-end text:name="render_a_video"/></text:h>
      <text:p text:style-name="Text_20_body">The simples way to generate a movie of e.g. a rotation your visualization is to use the internal movie-possibilities of MeVisLab.</text:p>
      <text:p text:style-name="Text_20_body">First, generate your network, and use a SoCustomExaminerViewer or SoExaminerViewer for visualizing your result (see image below or use the premade network <text:a xlink:type="simple" xlink:href="http://www.wiki.xn--davidhaberthr-7ob.ch/imageprocessing/mevislab/movie.mlab" text:style-name="Internet_20_link" text:visited-style-name="Visited_20_Internet_20_Link">movie.mlab</text:a>)</text:p>
      <text:p text:style-name="Text_20_body"><draw:frame draw:style-name="media" draw:name="Network Legend" text:anchor-type="as-char" draw:z-index="0" svg:width="5.2916666666667cm" style:rel-width="100%"><draw:text-box><text:p text:style-name="legendcenter"><draw:frame draw:style-name="media" draw:name="Network" text:anchor-type="as-char" draw:z-index="2" svg:width="5.2916666666667cm" style:rel-width="100%" svg:height="5.2496693121693cm" style:rel-height="scale"><draw:image xlink:href="Pictures/8724a24cbd2757621bb781ccbec9e152.png" xlink:type="simple" xlink:show="embed" xlink:actuate="onLoad"/></draw:frame>Network</text:p></draw:text-box></draw:frame></text:p>
      <text:p text:style-name="Text_20_body">Use the right mouse button to open the panel of the SoCustomExaminerViewer</text:p>
      <text:p text:style-name="Text_20_body"><draw:frame draw:style-name="media" draw:name="Open Panel Legend" text:anchor-type="as-char" draw:z-index="0" svg:width="5.2916666666667cm" style:rel-width="100%"><draw:text-box><text:p text:style-name="legendcenter"><draw:frame draw:style-name="media" draw:name="Open Panel" text:anchor-type="as-char" draw:z-index="3" svg:width="5.2916666666667cm" style:rel-width="100%" svg:height="5.2496693121693cm" style:rel-height="scale"><draw:image xlink:href="Pictures/23cd50565441736b815c87d38d5276a2.png" xlink:type="simple" xlink:show="embed" xlink:actuate="onLoad"/></draw:frame>Open Panel</text:p></draw:text-box></draw:frame></text:p>
      <text:p text:style-name="Text_20_body">On the “Rotation”-tab, you can set the Rotation Steps and Angles. Don't forget to turn on “Record Rotation”! With this, MeVisLab will record how your visualization looks while it's rotating (see left image below). When the rotation is finished, change to the “Movie”-tab and press “Record Movie” (see central image below). Another sheet should open and you should be able to save the movie or the movie stills. I'm generally using the ScreenshotGallery, which is set to be my Desktop (use the preferences of MeVisLab to set it to a directory of your choice), but you can set any directory of your choice (see right image below). </text:p>
      <text:p text:style-name="Text_20_body"><draw:frame draw:style-name="media" draw:name="Rotation Tab Legend" text:anchor-type="as-char" draw:z-index="0" svg:width="3.96875cm" style:rel-width="100%"><draw:text-box><text:p text:style-name="legendcenter"><draw:frame draw:style-name="media" draw:name="Rotation Tab" text:anchor-type="as-char" draw:z-index="4" svg:width="3.96875cm" style:rel-width="100%" svg:height="3.97683299389cm" style:rel-height="scale"><draw:image xlink:href="Pictures/17143a361d1f1a7b14776bb413f1edf7.png" xlink:type="simple" xlink:show="embed" xlink:actuate="onLoad"/></draw:frame>Rotation Tab</text:p></draw:text-box></draw:frame>
<draw:frame draw:style-name="media" draw:name="Movie Tab Legend" text:anchor-type="as-char" draw:z-index="0" svg:width="3.96875cm" style:rel-width="100%"><draw:text-box><text:p text:style-name="legendcenter"><draw:frame draw:style-name="media" draw:name="Movie Tab" text:anchor-type="as-char" draw:z-index="5" svg:width="3.96875cm" style:rel-width="100%" svg:height="3.97683299389cm" style:rel-height="scale"><draw:image xlink:href="Pictures/ea69a8ea97cdadc8391ace7f488a914c.png" xlink:type="simple" xlink:show="embed" xlink:actuate="onLoad"/></draw:frame>Movie Tab</text:p></draw:text-box></draw:frame>
<draw:frame draw:style-name="media" draw:name="Create Movie Legend" text:anchor-type="as-char" draw:z-index="0" svg:width="3.96875cm" style:rel-width="100%"><draw:text-box><text:p text:style-name="legendcenter"><draw:frame draw:style-name="media" draw:name="Create Movie" text:anchor-type="as-char" draw:z-index="6" svg:width="3.96875cm" style:rel-width="100%" svg:height="3.890931372549cm" style:rel-height="scale"><draw:image xlink:href="Pictures/720d2b1d267976c96a0ebab21589cf9a.png" xlink:type="simple" xlink:show="embed" xlink:actuate="onLoad"/></draw:frame>Create Movie</text:p></draw:text-box></draw:frame></text:p>
      <text:p text:style-name="Text_20_body">I've had only bad luck with using the “Create Video” option in the “Movie Creation Box”<text:note text:id="ftn1" text:note-class="footnote"><text:note-citation text:label="2)">2)</text:note-citation><text:note-body><text:p text:style-name="Text_20_body">MeVisLab kept complaining about missing or wrong codecs</text:p></text:note-body></text:note>. So I'm usign the “Do not create movie…” option and save the still images to my harddisk. Afterwards, some ImageMagick-Skills along the lines of</text:p>
      <text:p text:style-name="Preformatted_20_Text">convert *.tif movie.mpg</text:p>
      <text:p text:style-name="Text_20_body">should do the trick of creating a movie out of your still files.</text:p>
      <text:p text:style-name="Text_20_body">I'm generally using QuickTime Player Pro to generate a movie since I'm presenting with <text:a xlink:type="simple" xlink:href="http://www.apple.com/iwork/keynote/" text:style-name="Internet_20_link" text:visited-style-name="Visited_20_Internet_20_Link">Keynote</text:a>, but the process from Still images to a movie should be fairly easy with any choice of program you prefer…</text:p>
      <text:p text:style-name="Text_20_body">In the end you should have a movie like the one shown below </text:p>
      <text:p text:style-name="Text_20_body"><text:a xlink:type="simple" xlink:href="video&amp;#62;http://www.ana.unibe.ch/~haberthuer/lib/exe/fetch.php" text:style-name="Internet_20_link" text:visited-style-name="Visited_20_Internet_20_Link">Final Movie</text:a></text:p>
      <text:p text:style-name="Text_20_body">If it's not shown directly, you can download the movie as <text:a xlink:type="simple" xlink:href="http://www.wiki.xn--davidhaberthr-7ob.ch/imageprocessing/mevislab/movie.mpg" text:style-name="Internet_20_link" text:visited-style-name="Visited_20_Internet_20_Link">movie.mpg here</text:a> (444 KB)</text:p>
      <text:h text:style-name="Heading_20_1" text:outline-level="1"><text:bookmark-start text:name="__RefHeading___how_to_convert_a_stack_of_files_into_.gvr_4"/><text:bookmark-start text:name="how_to_convert_a_stack_of_files_into_.gvr"/>how to convert a stack of files into .GVR<text:bookmark-end text:name="__RefHeading___how_to_convert_a_stack_of_files_into_.gvr_4"/><text:bookmark-end text:name="how_to_convert_a_stack_of_files_into_.gvr"/></text:h>
      <text:list text:style-name="List_20_1" text:continue-numbering="false">
        <text:list-item>
          <text:p text:style-name="List_20_1_Content_First"> Use “File &gt; Import &gt; Image Sequence” in ImageJ to open a stack of TIFFs from TOMCAT. If you open them with “Use virtual stack”, you can load volumes bigger than the RAM of your PC.</text:p>
        </text:list-item>
        <text:list-item>
          <text:p text:style-name="List_20_1_Content"> Save the (virtual) stack as .raw using “File &gt; Save as &gt; Raw Data”.</text:p>
        </text:list-item>
        <text:list-item>
          <text:p text:style-name="List_20_1_Content"> make a note of the dimensions of the file dimension (x*y*z), you'll need them afterwards. It's probably best to write them into the filename…</text:p>
        </text:list-item>
        <text:list-item>
          <text:p text:style-name="List_20_1_Content"> use the file <text:a xlink:type="simple" xlink:href="http://www.wiki.xn--davidhaberthr-7ob.ch/imageprocessing/mevislab/saveasgvr.mlab" text:style-name="Internet_20_link" text:visited-style-name="Visited_20_Internet_20_Link">saveasgvr.mlab</text:a> (seen on the right) to load this .RAW-file. Members of the Schittny-Group find such a more adapted file in U:Gruppe_Schittny:MeVisLab <draw:frame draw:style-name="mediaright" draw:name="7" text:anchor-type="paragraph" draw:z-index="7" svg:width="5.2916666666667cm" style:rel-width="100%" svg:height="3.1997229709494cm" style:rel-height="scale"><draw:image xlink:href="Pictures/3f96fde137e3bf56049a71207f34eb70.jpg" xlink:type="simple" xlink:show="embed" xlink:actuate="onLoad"/></draw:frame></text:p>
        </text:list-item>
        <text:list-item>
          <text:p text:style-name="List_20_1_Content"> enter the dimension you've noted before into the ImgLoad-module (also on the right) <draw:frame draw:style-name="mediaright" draw:name="8" text:anchor-type="paragraph" draw:z-index="8" svg:width="2.6458333333333cm" style:rel-width="100%" svg:height="3.0104834401709cm" style:rel-height="scale"><draw:image xlink:href="Pictures/7571394e87770577b5a16e15e0c0ab37.jpg" xlink:type="simple" xlink:show="embed" xlink:actuate="onLoad"/></draw:frame></text:p>
        </text:list-item>
        <text:list-item>
          <text:p text:style-name="List_20_1_Content"> press save in the GVRSave-Module (after having chosen the correct path…)</text:p>
        </text:list-item>
        <text:list-item>
          <text:p text:style-name="List_20_1_Content"> let MeVisLab calculate for a looooong time.</text:p>
        </text:list-item>
        <text:list-item>
          <text:p text:style-name="List_20_1_Content_Last"> enjoy your .GVR-file for further calculations. It will be saved to your SaveFileDirectory (found in the preferences: set to “Desktop” for easy acces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2T07::06:42</meta:creation-date>
    <dc:creator>Generated</dc:creator>
    <dc:date>2026-09-12T07::06:42</dc:date>
    <dc:language>en-US</dc:language>
    <meta:editing-cycles>1</meta:editing-cycles>
    <meta:editing-duration>PT0S</meta:editing-duration>
    <dc:title>imageprocessing:mevislab</dc:title>
  </office:meta>
</office:document-meta>
</file>