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5d06e9ddf29f065cf2a7bb40a24242.png"/>
  <manifest:file-entry manifest:media-type="image/png" manifest:full-path="Pictures/4b1c7e512e4b60afb6da0657742e8996.png"/>
  <manifest:file-entry manifest:media-type="image/png" manifest:full-path="Pictures/dee842241762c31067f082f49153af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s:2009progressreport"/>~~SLIDESHOW~~
</text:p>
      <text:h text:style-name="Heading_20_1" text:outline-level="1"><text:bookmark-start text:name="__RefHeading___progress_report_graduate_school_second_year_1"/><text:bookmark-start text:name="progress_report_graduate_school_second_year"/>Progress Report Graduate School second Year<text:bookmark-end text:name="__RefHeading___progress_report_graduate_school_second_year_1"/><text:bookmark-end text:name="progress_report_graduate_school_second_year"/></text:h>
      <text:p text:style-name="Text_20_body">David Haberthür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why do we do it (@TOMCAT)?</text:p>
      <text:p text:style-name="Text_20_body"><draw:frame draw:style-name="media" draw:name="microCT Legend" text:anchor-type="as-char" draw:z-index="0" svg:width="6.7733333333333cm" style:rel-width="100%"><draw:text-box><text:p text:style-name="legendcenter"><draw:frame draw:style-name="media" draw:name="microCT" text:anchor-type="as-char" draw:z-index="0" svg:width="6.7733333333333cm" style:rel-width="100%" svg:height="6.7733333333333cm" style:rel-height="scale"><draw:image xlink:href="Pictures/735d06e9ddf29f065cf2a7bb40a24242.png" xlink:type="simple" xlink:show="embed" xlink:actuate="onLoad"/></draw:frame>microCT</text:p></draw:text-box></draw:frame> <draw:frame draw:style-name="media" draw:name="TOMCAT Legend" text:anchor-type="as-char" draw:z-index="0" svg:width="6.7733333333333cm" style:rel-width="100%"><draw:text-box><text:p text:style-name="legendcenter"><draw:frame draw:style-name="media" draw:name="TOMCAT" text:anchor-type="as-char" draw:z-index="1" svg:width="6.7733333333333cm" style:rel-width="100%" svg:height="6.7733333333333cm" style:rel-height="scale"><draw:image xlink:href="Pictures/4b1c7e512e4b60afb6da0657742e8996.png" xlink:type="simple" xlink:show="embed" xlink:actuate="onLoad"/></draw:frame>TOMCAT</text:p></draw:text-box></draw:frame></text:p>
      <text:p text:style-name="Text_20_body">size: 1248 x 1248 vs. 8192 x 8192 px
resolution: xx um vs. x um</text:p>
      <text:h text:style-name="Heading_20_2" text:outline-level="2"><text:bookmark-start text:name="__RefHeading___wide_field_scan_3"/><text:bookmark-start text:name="wide_field_scan"/>Wide Field Scan<text:bookmark-end text:name="__RefHeading___wide_field_scan_3"/><text:bookmark-end text:name="wide_field_scan"/></text:h>
      <text:p text:style-name="Text_20_body">overlapping projections</text:p>
      <text:p text:style-name="Text_20_body"><draw:frame draw:style-name="media" draw:name="2" text:anchor-type="as-char" draw:z-index="2" svg:width="6.7733333333333cm" style:rel-width="100%" svg:height="5.08cm" style:rel-height="scale"><draw:image xlink:href="Pictures/dee842241762c31067f082f49153afba.png" xlink:type="simple" xlink:show="embed" xlink:actuate="onLoad"/></draw:frame></text:p>
      <text:p text:style-name="Text_20_body">central and ring scan</text:p>
      <text:h text:style-name="Heading_20_2" text:outline-level="2"><text:bookmark-start text:name="__RefHeading___skeletonization_4"/><text:bookmark-start text:name="skeletonization"/>Skeletonization<text:bookmark-end text:name="__RefHeading___skeletonization_4"/><text:bookmark-end text:name="skeletonization"/></text:h>
      <text:p text:style-name="Text_20_body">expla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22::17:21</meta:creation-date>
    <dc:creator>Generated</dc:creator>
    <dc:date>2026-08-28T22::17:21</dc:date>
    <dc:language>en-US</dc:language>
    <meta:editing-cycles>1</meta:editing-cycles>
    <meta:editing-duration>PT0S</meta:editing-duration>
    <dc:title>talks:2009progressreport</dc:title>
  </office:meta>
</office:document-meta>
</file>