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5deb24c3c812b8e93b50bc37723a5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ations"/>Below is a list of my publications.
If you'd like to see a citation report, please have a look at these reports from <text:a xlink:type="simple" xlink:href="http://apps.webofknowledge.com/CitationReport.do?product=UA&amp;search_mode=CitationReport&amp;SID=N2PjY3WwLQgR7C3zTvB&amp;page=1&amp;cr_pqid=34&amp;viewType=summary" text:style-name="Internet_20_link" text:visited-style-name="Visited_20_Internet_20_Link">Web of Science</text:a>, <text:a xlink:type="simple" xlink:href="https://www.scopus.com/authid/detail.uri?authorId=25121174800" text:style-name="Internet_20_link" text:visited-style-name="Visited_20_Internet_20_Link">Scopus</text:a>, <text:a xlink:type="simple" xlink:href="http://scholar.google.ch/citations?user=DllHlQgAAAAJ" text:style-name="Internet_20_link" text:visited-style-name="Visited_20_Internet_20_Link">Google Scholar</text:a> or <text:a xlink:type="simple" xlink:href="http://orcid.org/0000-0003-3388-9187" text:style-name="Internet_20_link" text:visited-style-name="Visited_20_Internet_20_Link">orcid</text:a>.</text:p>
      <text:h text:style-name="Heading_20_1" text:outline-level="1"><text:bookmark-start text:name="__RefHeading___submitted_or_in_revision_1"/><text:bookmark-start text:name="submitted_or_in_revision"/>Submitted OR In revision<text:bookmark-end text:name="__RefHeading___submitted_or_in_revision_1"/><text:bookmark-end text:name="submitted_or_in_revision"/></text:h>
      <text:h text:style-name="Heading_20_2" text:outline-level="2"><text:bookmark-start text:name="__RefHeading___contrast-enhanced_microct_method_for_assessing_peri-implant_soft_tissue_vascularization_2"/><text:bookmark-start text:name="contrast-enhanced_microct_method_for_assessing_peri-implant_soft_tissue_vascularization"/>Contrast-enhanced microCT method for assessing peri-implant soft tissue vascularization<text:bookmark-end text:name="__RefHeading___contrast-enhanced_microct_method_for_assessing_peri-implant_soft_tissue_vascularization_2"/><text:bookmark-end text:name="contrast-enhanced_microct_method_for_assessing_peri-implant_soft_tissue_vascularization"/></text:h>
      <text:list text:style-name="List_20_1" text:continue-numbering="false">
        <text:list-item>
          <text:p text:style-name="List_20_1_Content_First"> Oleksiy-Zakhar Khoma, Benjamin Bellon, Rebecca Sandgren, Benjamin E. Pippenger, David Haberthür, Ruslan Hlushchuk</text:p>
        </text:list-item>
        <text:list-item>
          <text:p text:style-name="List_20_1_Content_Last"> Submitted to the <text:a xlink:type="simple" xlink:href="https://www.ijoms.com/" text:style-name="Internet_20_link" text:visited-style-name="Visited_20_Internet_20_Link"> International Journal of Oral &amp; Maxillofacial Surgery </text:a> as manuscript IJOMS-S-25-01650</text:p>
        </text:list-item>
      </text:list>
      <text:h text:style-name="Heading_20_2" text:outline-level="2"><text:bookmark-start text:name="__RefHeading___downregulation_of_wt1_transcription_factor_gene_expression_is_required_to_promote_myocardial_fate_3"/><text:bookmark-start text:name="downregulation_of_wt1_transcription_factor_gene_expression_is_required_to_promote_myocardial_fate"/>Downregulation of WT1 transcription factor gene expression is required to promote myocardial fate<text:bookmark-end text:name="__RefHeading___downregulation_of_wt1_transcription_factor_gene_expression_is_required_to_promote_myocardial_fate_3"/><text:bookmark-end text:name="downregulation_of_wt1_transcription_factor_gene_expression_is_required_to_promote_myocardial_fate"/></text:h>
      <text:list text:style-name="List_20_1" text:continue-numbering="false">
        <text:list-item>
          <text:p text:style-name="List_20_1_Content_First"> Ines Joao Marques, Nadia Mercader, Alexander Ernst, Andrés Sanz-Morejón, Xavier Langa, Tanja Hetke, Adolfo Odriozola, Benoît Zuber; David Haberthür; Ruslan Hlushchuk; Carlos Torroja; Uta Naumann; Christoph Englert</text:p>
        </text:list-item>
        <text:list-item>
          <text:p text:style-name="List_20_1_Content"> preprint on bioRxiv: <text:a xlink:type="simple" xlink:href="https://doi.org/10.1101/2021.07.06.451274" text:style-name="Internet_20_link" text:visited-style-name="Visited_20_Internet_20_Link">doi:10.1101/2021.07.06.451274 </text:a></text:p>
        </text:list-item>
        <text:list-item>
          <text:p text:style-name="List_20_1_Content_Last"> submitted to <text:a xlink:type="simple" xlink:href="https://journals.plos.org/plosbiology/" text:style-name="Internet_20_link" text:visited-style-name="Visited_20_Internet_20_Link"> PLOS Biology </text:a></text:p>
        </text:list-item>
      </text:list>
      <text:h text:style-name="Heading_20_1" text:outline-level="1"><text:bookmark-start text:name="__RefHeading___NoTitle_4"/><text:bookmark-start text:name="section"/>2025<text:bookmark-end text:name="__RefHeading___NoTitle_4"/><text:bookmark-end text:name="section"/></text:h>
      <text:h text:style-name="Heading_20_2" text:outline-level="2"><text:bookmark-start text:name="__RefHeading___microscopic_dual-energy_computed_tomography_microdect_imaging_of_animal_tissuesthe_colour_of_x-rays_5"/><text:bookmark-start text:name="microscopic_dual-energy_computed_tomography_microdect_imaging_of_animal_tissuesthe_colour_of_x-rays"/>Microscopic dual-energy computed tomography (microDECT) imaging of animal tissues: the colour of X-rays<text:bookmark-end text:name="__RefHeading___microscopic_dual-energy_computed_tomography_microdect_imaging_of_animal_tissuesthe_colour_of_x-rays_5"/><text:bookmark-end text:name="microscopic_dual-energy_computed_tomography_microdect_imaging_of_animal_tissuesthe_colour_of_x-rays"/></text:h>
      <text:list text:style-name="List_20_1" text:continue-numbering="false">
        <text:list-item>
          <text:p text:style-name="List_20_1_Content_First"> Stephan Handschuh, Ursula Reichart, Stefan Kummer, Simone Gabner, Bernhard Ruthensteiner, Andy Sombke, Thomas Schwaha, Christian J. Beisser, Patrick Lemell, David Haberthür, Ruslan Hlushchuk, Rudolf Glueckert, Brian D. Metscher, Martin Glösmann</text:p>
        </text:list-item>
        <text:list-item>
          <text:p text:style-name="List_20_1_Content"> <text:a xlink:type="simple" xlink:href="https://www.degruyterbrill.com/journal/key/mim/html" text:style-name="Internet_20_link" text:visited-style-name="Visited_20_Internet_20_Link"> Methods in Microscopy </text:a></text:p>
          <text:list text:style-name="List_20_1">
            <text:list-item>
              <text:p text:style-name="List_20_1_Content"> ISSN: <text:a xlink:type="simple" xlink:href="https://portal.issn.org/resource/issn/2942-3899" text:style-name="Internet_20_link" text:visited-style-name="Visited_20_Internet_20_Link">  2942-3899 </text:a></text:p>
            </text:list-item>
          </text:list>
        </text:list-item>
        <text:list-item>
          <text:p text:style-name="List_20_1_Content"> <text:a xlink:type="simple" xlink:href="https://doi.org/10.1515/mim-2025-0006" text:style-name="Internet_20_link" text:visited-style-name="Visited_20_Internet_20_Link"> doi:10.1515/mim-2025-0006 </text:a></text:p>
        </text:list-item>
        <text:list-item>
          <text:p text:style-name="List_20_1_Content_Last"> <text:a xlink:type="simple" xlink:href="http://wiki.davidhaberthuer.ch/bibtex/handschuh2025" text:style-name="Internet_20_link" text:visited-style-name="Visited_20_Internet_20_Link"> BibTeX</text:a></text:p>
        </text:list-item>
      </text:list>
      <text:h text:style-name="Heading_20_2" text:outline-level="2"><text:bookmark-start text:name="__RefHeading___synchrotron_microbeam_radiation_therapy_in_combination_with_gold_nanoparticles_improves_control_of_mouse_melanoma_6"/><text:bookmark-start text:name="synchrotron_microbeam_radiation_therapy_in_combination_with_gold_nanoparticles_improves_control_of_mouse_melanoma"/>Synchrotron Microbeam Radiation Therapy in Combination With Gold Nanoparticles Improves Control of Mouse Melanoma<text:bookmark-end text:name="__RefHeading___synchrotron_microbeam_radiation_therapy_in_combination_with_gold_nanoparticles_improves_control_of_mouse_melanoma_6"/><text:bookmark-end text:name="synchrotron_microbeam_radiation_therapy_in_combination_with_gold_nanoparticles_improves_control_of_mouse_melanoma"/></text:h>
      <text:list text:style-name="List_20_1" text:continue-numbering="false">
        <text:list-item>
          <text:p text:style-name="List_20_1_Content_First"> Cristian Fernandez-Palomo, Marine Potez, David Haberthür, Verdiana Trappetti, Paolo Pellicioli, Jennifer Fazzari, Michael Grams, Ruslan Hlushchuk, Valentin Djonov</text:p>
        </text:list-item>
        <text:list-item>
          <text:p text:style-name="List_20_1_Content"> <text:a xlink:type="simple" xlink:href="https://www.redjournal.org/" text:style-name="Internet_20_link" text:visited-style-name="Visited_20_Internet_20_Link"> International Journal of Radiation Oncology - Biology - Physics </text:a> (known as the Red Journal)</text:p>
          <text:list text:style-name="List_20_1">
            <text:list-item>
              <text:p text:style-name="List_20_1_Content"> ISSN: <text:a xlink:type="simple" xlink:href="https://portal.issn.org/resource/issn/0360-3016" text:style-name="Internet_20_link" text:visited-style-name="Visited_20_Internet_20_Link"> 0360-3016</text:a></text:p>
            </text:list-item>
            <text:list-item>
              <text:p text:style-name="List_20_1_Content">  <text:a xlink:type="simple" xlink:href="https://www.scopus.com/sourceid/17191" text:style-name="Internet_20_link" text:visited-style-name="Visited_20_Internet_20_Link"> CiteScore</text:a>: 10.9 (2024)</text:p>
            </text:list-item>
          </text:list>
        </text:list-item>
        <text:list-item>
          <text:p text:style-name="List_20_1_Content"> <text:a xlink:type="simple" xlink:href="https://doi.org/10.1016/j.ijrobp.2025.07.1427" text:style-name="Internet_20_link" text:visited-style-name="Visited_20_Internet_20_Link"> doi:10.1016/j.ijrobp.2025.07.1427 </text:a></text:p>
        </text:list-item>
        <text:list-item>
          <text:p text:style-name="List_20_1_Content_Last"> <text:a xlink:type="simple" xlink:href="http://wiki.davidhaberthuer.ch/bibtex/fernandez2025" text:style-name="Internet_20_link" text:visited-style-name="Visited_20_Internet_20_Link"> BibTeX</text:a></text:p>
        </text:list-item>
      </text:list>
      <text:h text:style-name="Heading_20_2" text:outline-level="2"><text:bookmark-start text:name="__RefHeading___microct-based_vascular_imaging_in_bone_and_peri-implant_tissues_7"/><text:bookmark-start text:name="microct-based_vascular_imaging_in_bone_and_peri-implant_tissues"/>MicroCT-based vascular imaging in bone and peri-implant tissues<text:bookmark-end text:name="__RefHeading___microct-based_vascular_imaging_in_bone_and_peri-implant_tissues_7"/><text:bookmark-end text:name="microct-based_vascular_imaging_in_bone_and_peri-implant_tissues"/></text:h>
      <text:list text:style-name="List_20_1" text:continue-numbering="false">
        <text:list-item>
          <text:p text:style-name="List_20_1_Content_First"> David Haberthür, Oleksiy-Zakhar Khoma, Tim Hoessly, Eugenio Zoni, Marianna Kruithof-de Julio, Stewart D. Ryan, Myriam Grunewald, Benjamin Bellon, Rebecca Sandgren, Stephan Handschuh, Benjamin E. Pippenger, Dieter Bosshardt, Valentin Djonov, Ruslan Hlushchuk</text:p>
        </text:list-item>
        <text:list-item>
          <text:p text:style-name="List_20_1_Content"> The most-up-to-date canonical version of the manuscript is available via its <text:a xlink:type="simple" xlink:href="https://github.com/microct-ana-unibe-ch/microvasculature-manuscript" text:style-name="Internet_20_link" text:visited-style-name="Visited_20_Internet_20_Link"> GitHub repository</text:a> here: <text:a xlink:type="simple" xlink:href="http://microct.ch/microvasculature-manuscript/" text:style-name="Internet_20_link" text:visited-style-name="Visited_20_Internet_20_Link">http://microct.ch/microvasculature-manuscript/</text:a></text:p>
        </text:list-item>
        <text:list-item>
          <text:p text:style-name="List_20_1_Content"> <text:a xlink:type="simple" xlink:href="https://www.sciencedirect.com/journal/tomography-of-materials-and-structures" text:style-name="Internet_20_link" text:visited-style-name="Visited_20_Internet_20_Link"> Tomography of Materials and Structures </text:a></text:p>
          <text:list text:style-name="List_20_1">
            <text:list-item>
              <text:p text:style-name="List_20_1_Content"> ISSN: <text:a xlink:type="simple" xlink:href="https://portal.issn.org/resource/issn/2949-673X" text:style-name="Internet_20_link" text:visited-style-name="Visited_20_Internet_20_Link"> 2949-673X</text:a></text:p>
            </text:list-item>
          </text:list>
        </text:list-item>
        <text:list-item>
          <text:p text:style-name="List_20_1_Content"> <text:a xlink:type="simple" xlink:href="https://doi.org/10.1016/j.tmater.2025.100074" text:style-name="Internet_20_link" text:visited-style-name="Visited_20_Internet_20_Link"> doi:10.1016/j.tmater.2025.100074 </text:a></text:p>
        </text:list-item>
        <text:list-item>
          <text:p text:style-name="List_20_1_Content_Last"> <text:a xlink:type="simple" xlink:href="http://wiki.davidhaberthuer.ch/bibtex/haberthuer2025" text:style-name="Internet_20_link" text:visited-style-name="Visited_20_Internet_20_Link"> BibTeX</text:a></text:p>
        </text:list-item>
      </text:list>
      <text:h text:style-name="Heading_20_2" text:outline-level="2"><text:bookmark-start text:name="__RefHeading___ueber_die_unterteilung_der_cichliden_und_die_entstehung_ihrer_familiennamen_8"/><text:bookmark-start text:name="ueber_die_unterteilung_der_cichliden_und_die_entstehung_ihrer_familiennamen"/>Über die Unterteilung der Cichliden und die Entstehung ihrer Familiennamen<text:bookmark-end text:name="__RefHeading___ueber_die_unterteilung_der_cichliden_und_die_entstehung_ihrer_familiennamen_8"/><text:bookmark-end text:name="ueber_die_unterteilung_der_cichliden_und_die_entstehung_ihrer_familiennamen"/></text:h>
      <text:list text:style-name="List_20_1" text:continue-numbering="false">
        <text:list-item>
          <text:p text:style-name="List_20_1_Content_First"> Erwin Schraml</text:p>
        </text:list-item>
        <text:list-item>
          <text:p text:style-name="List_20_1_Content"> <text:a xlink:type="simple" xlink:href="https://dcg-online.de/die-vereinszeitschrift-der-deutschen-cichliden-gesellschaft-e-v-dcg/" text:style-name="Internet_20_link" text:visited-style-name="Visited_20_Internet_20_Link"> DCG-Informationen – Vereinszeitschrift der Deutschen Cichliden-Gesellschaft e.V.</text:a></text:p>
        </text:list-item>
        <text:list-item>
          <text:p text:style-name="List_20_1_Content"> Not really a proper scientific publication, but an awesome opportunity for outreach. Erwin Schraml contacted me after reading <text:a xlink:type="simple" xlink:href="https://wiki.davidhaberthuer.ch/publications?do=#microtomographic_investigation_of_a_large_corpus_of_cichlids" text:style-name="Internet_20_link" text:visited-style-name="Visited_20_Internet_20_Link">our manuscript on the datawrangling of the tomographic datasets of a large corpus of Cichlids</text:a>. He asked if I could prepare him (a layman) some nice pictures out of one of the tomographic datasets. In the end this was published in the monthly bulletin of the <text:a xlink:type="simple" xlink:href="https://dcg-online.de/" text:style-name="Internet_20_link" text:visited-style-name="Visited_20_Internet_20_Link"> Deutsche Cichliden-Gesellschaft</text:a>.</text:p>
        </text:list-item>
        <text:list-item>
          <text:p text:style-name="List_20_1_Content_Last"> <text:a xlink:type="simple" xlink:href="http://wiki.davidhaberthuer.ch/schraml-2025-unterteilung_cichliden_neu.pdf" text:style-name="Internet_20_link" text:visited-style-name="Visited_20_Internet_20_Link"> PDF </text:a>, 3.5 MB</text:p>
        </text:list-item>
      </text:list>
      <text:h text:style-name="Heading_20_2" text:outline-level="2"><text:bookmark-start text:name="__RefHeading___contrast-enhanced_micro-ct_imaging_of_a_foetal_female_pelvic_floor_reveals_anatomical_details_9"/><text:bookmark-start text:name="contrast-enhanced_micro-ct_imaging_of_a_foetal_female_pelvic_floor_reveals_anatomical_details"/>Contrast-Enhanced Micro-CT Imaging of a Foetal Female Pelvic Floor Reveals Anatomical Details<text:bookmark-end text:name="__RefHeading___contrast-enhanced_micro-ct_imaging_of_a_foetal_female_pelvic_floor_reveals_anatomical_details_9"/><text:bookmark-end text:name="contrast-enhanced_micro-ct_imaging_of_a_foetal_female_pelvic_floor_reveals_anatomical_details"/></text:h>
      <text:list text:style-name="List_20_1" text:continue-numbering="false">
        <text:list-item>
          <text:p text:style-name="List_20_1_Content_First"> Dea Aaldijk, Sebastian Halm, Diana N. Liashchenko, David Haberthür</text:p>
        </text:list-item>
        <text:list-item>
          <text:p text:style-name="List_20_1_Content"> The full high-resolution dataset out of which we generated the figures is available online for viewing on <text:a xlink:type="simple" xlink:href="https://webknossos.org/datasets/Institute_of_Anatomy/Foetus02_Lugol_15pct_152d_rec/view" text:style-name="Internet_20_link" text:visited-style-name="Visited_20_Internet_20_Link"> WEBKNOSSOS</text:a></text:p>
        </text:list-item>
        <text:list-item>
          <text:p text:style-name="List_20_1_Content"> <text:a xlink:type="simple" xlink:href="https://journals.plos.org/plosone/" text:style-name="Internet_20_link" text:visited-style-name="Visited_20_Internet_20_Link"> PLOS One</text:a></text:p>
          <text:list text:style-name="List_20_1">
            <text:list-item>
              <text:p text:style-name="List_20_1_Content"> ISSN: <text:a xlink:type="simple" xlink:href="https://portal.issn.org/resource/issn/1932-6203" text:style-name="Internet_20_link" text:visited-style-name="Visited_20_Internet_20_Link"> 1932-6203</text:a></text:p>
            </text:list-item>
            <text:list-item>
              <text:p text:style-name="List_20_1_Content">  <text:a xlink:type="simple" xlink:href="https://www.scopus.com/sourceid/10600153309" text:style-name="Internet_20_link" text:visited-style-name="Visited_20_Internet_20_Link"> CiteScore</text:a>: 6.2 (2023)</text:p>
            </text:list-item>
          </text:list>
        </text:list-item>
        <text:list-item>
          <text:p text:style-name="List_20_1_Content"> <text:a xlink:type="simple" xlink:href="https://doi.org/10.1371/journal.pone.0314261" text:style-name="Internet_20_link" text:visited-style-name="Visited_20_Internet_20_Link"> doi:10.1371/journal.pone.0314261</text:a></text:p>
        </text:list-item>
        <text:list-item>
          <text:p text:style-name="List_20_1_Content_Last"> <text:a xlink:type="simple" xlink:href="http://wiki.davidhaberthuer.ch/bibtex/aaldijk2025" text:style-name="Internet_20_link" text:visited-style-name="Visited_20_Internet_20_Link"> BibTeX</text:a></text:p>
        </text:list-item>
      </text:list>
      <text:h text:style-name="Heading_20_2" text:outline-level="2"><text:bookmark-start text:name="__RefHeading___location-specific_pathology_analysis_of_monopodial_airways_in_a_rabbit_model_of_bronchopulmonary_dysplasia_10"/><text:bookmark-start text:name="location-specific_pathology_analysis_of_monopodial_airways_in_a_rabbit_model_of_bronchopulmonary_dysplasia"/>Location-specific pathology analysis of monopodial airways in a rabbit model of bronchopulmonary dysplasia<text:bookmark-end text:name="__RefHeading___location-specific_pathology_analysis_of_monopodial_airways_in_a_rabbit_model_of_bronchopulmonary_dysplasia_10"/><text:bookmark-end text:name="location-specific_pathology_analysis_of_monopodial_airways_in_a_rabbit_model_of_bronchopulmonary_dysplasia"/></text:h>
      <text:list text:style-name="List_20_1" text:continue-numbering="false">
        <text:list-item>
          <text:p text:style-name="List_20_1_Content_First"> Yannis Pfleger, Lena S. C. Bode, David Haberthür, Ruslan Hlushchuk, Yannick Regin, Andre G. Gie, Thomas Salaets, Jaan Toelen, Christian Mühlfeld, and Jonas Labode</text:p>
        </text:list-item>
        <text:list-item>
          <text:p text:style-name="List_20_1_Content"> <text:a xlink:type="simple" xlink:href="https://bmcmedimaging.biomedcentral.com/" text:style-name="Internet_20_link" text:visited-style-name="Visited_20_Internet_20_Link"> BMC Medical Imaging</text:a></text:p>
          <text:list text:style-name="List_20_1">
            <text:list-item>
              <text:p text:style-name="List_20_1_Content"> ISSN: <text:a xlink:type="simple" xlink:href="https://portal.issn.org/resource/issn/1471-2342" text:style-name="Internet_20_link" text:visited-style-name="Visited_20_Internet_20_Link"> 1471-2342</text:a></text:p>
            </text:list-item>
            <text:list-item>
              <text:p text:style-name="List_20_1_Content">  <text:a xlink:type="simple" xlink:href="https://www.scopus.com/sourceid/16561" text:style-name="Internet_20_link" text:visited-style-name="Visited_20_Internet_20_Link"> CiteScore</text:a>: 4.6 (2023)</text:p>
            </text:list-item>
          </text:list>
        </text:list-item>
        <text:list-item>
          <text:p text:style-name="List_20_1_Content"> <text:a xlink:type="simple" xlink:href="https://doi.org/10.1186/s12880-025-01657-6" text:style-name="Internet_20_link" text:visited-style-name="Visited_20_Internet_20_Link"> doi:10.1186/s12880-025-01657-6</text:a></text:p>
        </text:list-item>
        <text:list-item>
          <text:p text:style-name="List_20_1_Content_Last"> <text:a xlink:type="simple" xlink:href="http://wiki.davidhaberthuer.ch/bibtex/pfleger2025" text:style-name="Internet_20_link" text:visited-style-name="Visited_20_Internet_20_Link"> BibTeX</text:a></text:p>
        </text:list-item>
      </text:list>
      <text:h text:style-name="Heading_20_1" text:outline-level="1"><text:bookmark-start text:name="__RefHeading___NoTitle_11"/><text:bookmark-start text:name="section1"/>2024<text:bookmark-end text:name="__RefHeading___NoTitle_11"/><text:bookmark-end text:name="section1"/></text:h>
      <text:h text:style-name="Heading_20_2" text:outline-level="2"><text:bookmark-start text:name="__RefHeading___lymph_node_inclusion_in_a_modified_osteomyocutaneous_allograft_for_vascularized_composite_allotransplantationestablishment_and_feasibility_assessment_in_a_pig_model_12"/><text:bookmark-start text:name="lymph_node_inclusion_in_a_modified_osteomyocutaneous_allograft_for_vascularized_composite_allotransplantationestablishment_and_feasibility_assessment_in_a_pig_model"/>Lymph Node Inclusion in a Modified Osteomyocutaneous Allograft for Vascularized Composite Allotransplantation: Establishment and Feasibility Assessment in a Pig Model<text:bookmark-end text:name="__RefHeading___lymph_node_inclusion_in_a_modified_osteomyocutaneous_allograft_for_vascularized_composite_allotransplantationestablishment_and_feasibility_assessment_in_a_pig_model_12"/><text:bookmark-end text:name="lymph_node_inclusion_in_a_modified_osteomyocutaneous_allograft_for_vascularized_composite_allotransplantationestablishment_and_feasibility_assessment_in_a_pig_model"/></text:h>
      <text:list text:style-name="List_20_1" text:continue-numbering="false">
        <text:list-item>
          <text:p text:style-name="List_20_1_Content_First"> Stefanie Hirsiger, Ioana Lese, Isabel Arenas Hoyos, Cédric Zubler, David Haberthür, Ruslan Hlushchuck, Valentin Djonov, Yara Banz, Ana Macek, Hendrik von Tengg-Kobligk, Daniela Casoni, Robert Rieben, Radu Olariu</text:p>
        </text:list-item>
        <text:list-item>
          <text:p text:style-name="List_20_1_Content"> <text:a xlink:type="simple" xlink:href="https://journals.lww.com/prsgo/pages/default.aspx" text:style-name="Internet_20_link" text:visited-style-name="Visited_20_Internet_20_Link"> PRS Global Open </text:a></text:p>
          <text:list text:style-name="List_20_1">
            <text:list-item>
              <text:p text:style-name="List_20_1_Content"> ISSN: <text:a xlink:type="simple" xlink:href="https://portal.issn.org/resource/issn/2169-7574" text:style-name="Internet_20_link" text:visited-style-name="Visited_20_Internet_20_Link"> 2169-7574</text:a></text:p>
            </text:list-item>
            <text:list-item>
              <text:p text:style-name="List_20_1_Content">  <text:a xlink:type="simple" xlink:href="https://www.scopus.com/sourceid/21100835710" text:style-name="Internet_20_link" text:visited-style-name="Visited_20_Internet_20_Link"> CiteScore</text:a>: 2.2 (2023)</text:p>
            </text:list-item>
          </text:list>
        </text:list-item>
        <text:list-item>
          <text:p text:style-name="List_20_1_Content"> <text:a xlink:type="simple" xlink:href="https://doi.org/10.1097/GOX.0000000000006296" text:style-name="Internet_20_link" text:visited-style-name="Visited_20_Internet_20_Link"> doi:10.1097/GOX.0000000000006296</text:a></text:p>
        </text:list-item>
        <text:list-item>
          <text:p text:style-name="List_20_1_Content_Last"> <text:a xlink:type="simple" xlink:href="http://wiki.davidhaberthuer.ch/bibtex/hirsiger2024" text:style-name="Internet_20_link" text:visited-style-name="Visited_20_Internet_20_Link"> BibTeX</text:a></text:p>
        </text:list-item>
      </text:list>
      <text:h text:style-name="Heading_20_2" text:outline-level="2"><text:bookmark-start text:name="__RefHeading___cox7a1_controls_skeletal_muscle_physiology_and_heart_regeneration_through_complex_iv_dimerization_13"/><text:bookmark-start text:name="cox7a1_controls_skeletal_muscle_physiology_and_heart_regeneration_through_complex_iv_dimerization"/>Cox7a1 controls skeletal muscle physiology and heart regeneration through complex IV dimerization<text:bookmark-end text:name="__RefHeading___cox7a1_controls_skeletal_muscle_physiology_and_heart_regeneration_through_complex_iv_dimerization_13"/><text:bookmark-end text:name="cox7a1_controls_skeletal_muscle_physiology_and_heart_regeneration_through_complex_iv_dimerization"/></text:h>
      <text:list text:style-name="List_20_1" text:continue-numbering="false">
        <text:list-item>
          <text:p text:style-name="List_20_1_Content_First"> Carolina García-Poyatos, Prateek Arora, Enrique Calvo, Ines J. Marques, Nick Kirschke, Maria Galardi-Castilla, Carla Lembke, Marco Meer, Paula Fernández-Montes, Alexander Ernst, David Haberthür, Ruslan Hlushchuk, Jesús Vázquez, Peter Vermathen, José Antonio Enríquez, Nadia Mercader</text:p>
        </text:list-item>
        <text:list-item>
          <text:p text:style-name="List_20_1_Content"> <text:a xlink:type="simple" xlink:href="https://www.sciencedirect.com/journal/developmental-cell" text:style-name="Internet_20_link" text:visited-style-name="Visited_20_Internet_20_Link"> Developmental Cell</text:a></text:p>
          <text:list text:style-name="List_20_1">
            <text:list-item>
              <text:p text:style-name="List_20_1_Content"> ISSN: <text:a xlink:type="simple" xlink:href="https://portal.issn.org/resource/issn/1878-1551" text:style-name="Internet_20_link" text:visited-style-name="Visited_20_Internet_20_Link">1878-1551</text:a></text:p>
            </text:list-item>
            <text:list-item>
              <text:p text:style-name="List_20_1_Content"> <text:a xlink:type="simple" xlink:href="https://www.scopus.com/sourceid/18525" text:style-name="Internet_20_link" text:visited-style-name="Visited_20_Internet_20_Link"> CiteScore</text:a>: 18.9 (2023)</text:p>
            </text:list-item>
          </text:list>
        </text:list-item>
        <text:list-item>
          <text:p text:style-name="List_20_1_Content"> <text:a xlink:type="simple" xlink:href="https://doi.org/10.1016/j.devcel.2024.04.012" text:style-name="Internet_20_link" text:visited-style-name="Visited_20_Internet_20_Link"> doi:10.1016/j.devcel.2024.04.012</text:a></text:p>
        </text:list-item>
        <text:list-item>
          <text:p text:style-name="List_20_1_Content_Last"> <text:a xlink:type="simple" xlink:href="http://wiki.davidhaberthuer.ch/bibtex/garcia2024" text:style-name="Internet_20_link" text:visited-style-name="Visited_20_Internet_20_Link"> BibTeX</text:a></text:p>
        </text:list-item>
      </text:list>
      <text:h text:style-name="Heading_20_1" text:outline-level="1"><text:bookmark-start text:name="__RefHeading___NoTitle_14"/><text:bookmark-start text:name="section2"/>2023<text:bookmark-end text:name="__RefHeading___NoTitle_14"/><text:bookmark-end text:name="section2"/></text:h>
      <text:h text:style-name="Heading_20_2" text:outline-level="2"><text:bookmark-start text:name="__RefHeading___physical_properties_and_average_atomic_numbers_of_chondrules_using_computed_tomography_15"/><text:bookmark-start text:name="physical_properties_and_average_atomic_numbers_of_chondrules_using_computed_tomography"/>Physical properties and average atomic numbers of chondrules using computed tomography<text:bookmark-end text:name="__RefHeading___physical_properties_and_average_atomic_numbers_of_chondrules_using_computed_tomography_15"/><text:bookmark-end text:name="physical_properties_and_average_atomic_numbers_of_chondrules_using_computed_tomography"/></text:h>
      <text:list text:style-name="List_20_1" text:continue-numbering="false">
        <text:list-item>
          <text:p text:style-name="List_20_1_Content_First"> Yogita Kadlag, David Haberthür, Ingo Leya, Ruslan Hlushchuk, Klaus Mezger</text:p>
        </text:list-item>
        <text:list-item>
          <text:p text:style-name="List_20_1_Content"> <text:a xlink:type="simple" xlink:href="https://www.sciencedirect.com/journal/planetary-and-space-science" text:style-name="Internet_20_link" text:visited-style-name="Visited_20_Internet_20_Link"> Planetary and Space Science</text:a></text:p>
          <text:list text:style-name="List_20_1">
            <text:list-item>
              <text:p text:style-name="List_20_1_Content"> ISSN: <text:a xlink:type="simple" xlink:href="https://portal.issn.org/resource/issn/1873-5088" text:style-name="Internet_20_link" text:visited-style-name="Visited_20_Internet_20_Link">1873-5088</text:a></text:p>
            </text:list-item>
            <text:list-item>
              <text:p text:style-name="List_20_1_Content"> <text:a xlink:type="simple" xlink:href="https://www.scopus.com/sourceid/27773" text:style-name="Internet_20_link" text:visited-style-name="Visited_20_Internet_20_Link"> CiteScore</text:a>: 4.6 (2022)</text:p>
            </text:list-item>
            <text:list-item>
              <text:p text:style-name="List_20_1_Content"> Journal Impact Factor: 2.4</text:p>
            </text:list-item>
          </text:list>
        </text:list-item>
        <text:list-item>
          <text:p text:style-name="List_20_1_Content"> <text:a xlink:type="simple" xlink:href="https://doi.org/10.1016/j.pss.2023.105799" text:style-name="Internet_20_link" text:visited-style-name="Visited_20_Internet_20_Link"> doi:10.1016/j.pss.2023.105799</text:a></text:p>
        </text:list-item>
        <text:list-item>
          <text:p text:style-name="List_20_1_Content_Last"> <text:a xlink:type="simple" xlink:href="http://wiki.davidhaberthuer.ch/bibtex/kadlag2023" text:style-name="Internet_20_link" text:visited-style-name="Visited_20_Internet_20_Link"> BibTeX</text:a></text:p>
        </text:list-item>
      </text:list>
      <text:h text:style-name="Heading_20_2" text:outline-level="2"><text:bookmark-start text:name="__RefHeading___airspace_diameter_map_-_a_quantitative_measurement_of_all_pulmonary_airspaces_to_characterize_structural_lung_diseases_16"/><text:bookmark-start text:name="airspace_diameter_map_-_a_quantitative_measurement_of_all_pulmonary_airspaces_to_characterize_structural_lung_diseases"/>Airspace diameter map - a quantitative measurement of all pulmonary airspaces to characterize structural lung diseases<text:bookmark-end text:name="__RefHeading___airspace_diameter_map_-_a_quantitative_measurement_of_all_pulmonary_airspaces_to_characterize_structural_lung_diseases_16"/><text:bookmark-end text:name="airspace_diameter_map_-_a_quantitative_measurement_of_all_pulmonary_airspaces_to_characterize_structural_lung_diseases"/></text:h>
      <text:list text:style-name="List_20_1" text:continue-numbering="false">
        <text:list-item>
          <text:p text:style-name="List_20_1_Content_First"> Sanja Blaskovic, Pinelopi Anagnostopoulou, Elena Borisova, Dominik Schittny, Yves Donati, David Haberthür, Zhe Zhou-Suckow, Marcus A. Mall, Christian M. Schlepütz, Marco Stampanoni, Constance Barazzone-Argiroffo, Johannes C. Schittny</text:p>
        </text:list-item>
        <text:list-item>
          <text:p text:style-name="List_20_1_Content"> <text:a xlink:type="simple" xlink:href="https://www.mdpi.com/journal/cells" text:style-name="Internet_20_link" text:visited-style-name="Visited_20_Internet_20_Link"> Cells</text:a></text:p>
          <text:list text:style-name="List_20_1">
            <text:list-item>
              <text:p text:style-name="List_20_1_Content"> EISSN: <text:a xlink:type="simple" xlink:href="https://portal.issn.org/resource/issn/2073-4409" text:style-name="Internet_20_link" text:visited-style-name="Visited_20_Internet_20_Link"> 2073-4409</text:a></text:p>
            </text:list-item>
            <text:list-item>
              <text:p text:style-name="List_20_1_Content"> <text:a xlink:type="simple" xlink:href="https://www.scopus.com/sourceid/21100978391" text:style-name="Internet_20_link" text:visited-style-name="Visited_20_Internet_20_Link"> CiteScore</text:a>: 9.0 (2022)</text:p>
            </text:list-item>
            <text:list-item>
              <text:p text:style-name="List_20_1_Content"> Journal Impact Factor: 6.0 (2022)</text:p>
            </text:list-item>
          </text:list>
        </text:list-item>
        <text:list-item>
          <text:p text:style-name="List_20_1_Content"> <text:a xlink:type="simple" xlink:href="https://doi.org/10.3390/cells12192375" text:style-name="Internet_20_link" text:visited-style-name="Visited_20_Internet_20_Link"> doi:10.3390/cells12192375</text:a></text:p>
        </text:list-item>
        <text:list-item>
          <text:p text:style-name="List_20_1_Content_Last"> <text:a xlink:type="simple" xlink:href="http://wiki.davidhaberthuer.ch/bibtex/blaskovic2023" text:style-name="Internet_20_link" text:visited-style-name="Visited_20_Internet_20_Link"> BibTeX</text:a></text:p>
        </text:list-item>
      </text:list>
      <text:h text:style-name="Heading_20_2" text:outline-level="2"><text:bookmark-start text:name="__RefHeading___microtomographic_investigation_of_a_large_corpus_of_cichlids_17"/><text:bookmark-start text:name="microtomographic_investigation_of_a_large_corpus_of_cichlids"/>Microtomographic investigation of a large corpus of cichlids<text:bookmark-end text:name="__RefHeading___microtomographic_investigation_of_a_large_corpus_of_cichlids_17"/><text:bookmark-end text:name="microtomographic_investigation_of_a_large_corpus_of_cichlids"/></text:h>
      <text:list text:style-name="List_20_1" text:continue-numbering="false">
        <text:list-item>
          <text:p text:style-name="List_20_1_Content_First"> David Haberthür, Mikki Law, Kassandra Ford, Marcel Häsler, Ole Seehausen, Ruslan Hlushchuk</text:p>
        </text:list-item>
        <text:list-item>
          <text:p text:style-name="List_20_1_Content"> The manuscript was written with the help of <text:a xlink:type="simple" xlink:href="https://manubot.org" text:style-name="Internet_20_link" text:visited-style-name="Visited_20_Internet_20_Link">manubot</text:a>, its canonical version is available via its <text:a xlink:type="simple" xlink:href="https://github.com/habi/EAWAG-manuscript/" text:style-name="Internet_20_link" text:visited-style-name="Visited_20_Internet_20_Link"> GitHub repository</text:a> at: <text:a xlink:type="simple" xlink:href="https://habi.github.io/EAWAG-manuscript/" text:style-name="Internet_20_link" text:visited-style-name="Visited_20_Internet_20_Link">https://habi.github.io/EAWAG-manuscript/</text:a></text:p>
        </text:list-item>
        <text:list-item>
          <text:p text:style-name="List_20_1_Content"> <text:a xlink:type="simple" xlink:href="https://journals.plos.org/plosone/" text:style-name="Internet_20_link" text:visited-style-name="Visited_20_Internet_20_Link"> PLOS One</text:a></text:p>
          <text:list text:style-name="List_20_1">
            <text:list-item>
              <text:p text:style-name="List_20_1_Content"> EISSN: <text:a xlink:type="simple" xlink:href="https://portal.issn.org/resource/issn/1932-6203" text:style-name="Internet_20_link" text:visited-style-name="Visited_20_Internet_20_Link"> 1932-6203</text:a></text:p>
            </text:list-item>
            <text:list-item>
              <text:p text:style-name="List_20_1_Content"> <text:a xlink:type="simple" xlink:href="https://www.scopus.com/sourceid/10600153309" text:style-name="Internet_20_link" text:visited-style-name="Visited_20_Internet_20_Link"> CiteScore</text:a>: 6.0 (2022)</text:p>
            </text:list-item>
            <text:list-item>
              <text:p text:style-name="List_20_1_Content"> Journal Impact Factor: “PLOS does not consider Impact Factor to be a reliable or useful metric to assess the performance of individual articles.”</text:p>
            </text:list-item>
          </text:list>
        </text:list-item>
        <text:list-item>
          <text:p text:style-name="List_20_1_Content"> <text:a xlink:type="simple" xlink:href="https://doi.org/10.1371/journal.pone.0291003" text:style-name="Internet_20_link" text:visited-style-name="Visited_20_Internet_20_Link"> doi:10.1371/journal.pone.0291003 </text:a></text:p>
        </text:list-item>
        <text:list-item>
          <text:p text:style-name="List_20_1_Content_Last"> <text:a xlink:type="simple" xlink:href="http://wiki.davidhaberthuer.ch/bibtex/haberthuer2023" text:style-name="Internet_20_link" text:visited-style-name="Visited_20_Internet_20_Link"> BibTeX</text:a></text:p>
        </text:list-item>
      </text:list>
      <text:h text:style-name="Heading_20_2" text:outline-level="2"><text:bookmark-start text:name="__RefHeading___fossil_carychiidae_eupulmonata_ellobioidea_from_the_lower_pleistocene_nashua_formation_of_florida_with_the_description_of_a_new_species_18"/><text:bookmark-start text:name="fossil_carychiidae_eupulmonata_ellobioidea_from_the_lower_pleistocene_nashua_formation_of_florida_with_the_description_of_a_new_species"/>Fossil Carychiidae (Eupulmonata, Ellobioidea) from the Lower Pleistocene Nashua Formation of Florida, with the description of a new species<text:bookmark-end text:name="__RefHeading___fossil_carychiidae_eupulmonata_ellobioidea_from_the_lower_pleistocene_nashua_formation_of_florida_with_the_description_of_a_new_species_18"/><text:bookmark-end text:name="fossil_carychiidae_eupulmonata_ellobioidea_from_the_lower_pleistocene_nashua_formation_of_florida_with_the_description_of_a_new_species"/></text:h>
      <text:list text:style-name="List_20_1" text:continue-numbering="false">
        <text:list-item>
          <text:p text:style-name="List_20_1_Content_First"> Adrienne Jochum, Estee Bochud, David Haberthür, Harry G. Lee, Ruslan Hlushchuk, Roger W. Portell</text:p>
        </text:list-item>
        <text:list-item>
          <text:p text:style-name="List_20_1_Content"> <text:a xlink:type="simple" xlink:href="https://zookeys.pensoft.net" text:style-name="Internet_20_link" text:visited-style-name="Visited_20_Internet_20_Link"> Zookeys</text:a></text:p>
          <text:list text:style-name="List_20_1">
            <text:list-item>
              <text:p text:style-name="List_20_1_Content"> ISSN: <text:a xlink:type="simple" xlink:href="https://portal.issn.org/resource/issn/1313-2970" text:style-name="Internet_20_link" text:visited-style-name="Visited_20_Internet_20_Link"> 1313-2970</text:a></text:p>
            </text:list-item>
            <text:list-item>
              <text:p text:style-name="List_20_1_Content"> <text:a xlink:type="simple" xlink:href="https://www.scopus.com/sourceid/19700170477" text:style-name="Internet_20_link" text:visited-style-name="Visited_20_Internet_20_Link"> CiteScore</text:a>: 2.7 (2022)</text:p>
            </text:list-item>
            <text:list-item>
              <text:p text:style-name="List_20_1_Content"> Journal Impact Factor: 1.492</text:p>
            </text:list-item>
          </text:list>
        </text:list-item>
        <text:list-item>
          <text:p text:style-name="List_20_1_Content"> <text:a xlink:type="simple" xlink:href="https://doi.org/10.3897/zookeys.1167.102840" text:style-name="Internet_20_link" text:visited-style-name="Visited_20_Internet_20_Link"> doi:10.3897/zookeys.1167.102840</text:a></text:p>
        </text:list-item>
        <text:list-item>
          <text:p text:style-name="List_20_1_Content_Last"> <text:a xlink:type="simple" xlink:href="http://wiki.davidhaberthuer.ch/bibtex/jochum2023" text:style-name="Internet_20_link" text:visited-style-name="Visited_20_Internet_20_Link"> BibTeX</text:a></text:p>
        </text:list-item>
      </text:list>
      <text:h text:style-name="Heading_20_2" text:outline-level="2"><text:bookmark-start text:name="__RefHeading___location_specific_pathology_analysis_of_the_monopodial_pulmonary_vasculature_in_a_rabbit_model_of_bronchopulmonary_dysplasia_19"/><text:bookmark-start text:name="location_specific_pathology_analysis_of_the_monopodial_pulmonary_vasculature_in_a_rabbit_model_of_bronchopulmonary_dysplasia"/>Location specific pathology analysis of the monopodial pulmonary vasculature in a rabbit model of bronchopulmonary dysplasia<text:bookmark-end text:name="__RefHeading___location_specific_pathology_analysis_of_the_monopodial_pulmonary_vasculature_in_a_rabbit_model_of_bronchopulmonary_dysplasia_19"/><text:bookmark-end text:name="location_specific_pathology_analysis_of_the_monopodial_pulmonary_vasculature_in_a_rabbit_model_of_bronchopulmonary_dysplasia"/></text:h>
      <text:list text:style-name="List_20_1" text:continue-numbering="false">
        <text:list-item>
          <text:p text:style-name="List_20_1_Content_First"> Jonas Labode, David Haberthür, Ruslan Hlushchuk, Yannick Regin, Andre Gie, Thomas Salaets, Jaan Toelen, and Christian Mühlfeld</text:p>
        </text:list-item>
        <text:list-item>
          <text:p text:style-name="List_20_1_Content"> <text:a xlink:type="simple" xlink:href="https://physoc.onlinelibrary.wiley.com/journal/2051817X" text:style-name="Internet_20_link" text:visited-style-name="Visited_20_Internet_20_Link"> Physiological Reports</text:a></text:p>
          <text:list text:style-name="List_20_1">
            <text:list-item>
              <text:p text:style-name="List_20_1_Content"> ISSN: <text:a xlink:type="simple" xlink:href="https://portal.issn.org/resource/ISSN/2051-817X" text:style-name="Internet_20_link" text:visited-style-name="Visited_20_Internet_20_Link"> 2051-817X </text:a></text:p>
            </text:list-item>
            <text:list-item>
              <text:p text:style-name="List_20_1_Content"> CiteScore (Scopus): 3.9</text:p>
            </text:list-item>
            <text:list-item>
              <text:p text:style-name="List_20_1_Content"> Journal Citation Indicator (Clarivate): 0.7</text:p>
            </text:list-item>
          </text:list>
        </text:list-item>
        <text:list-item>
          <text:p text:style-name="List_20_1_Content"> <text:a xlink:type="simple" xlink:href="https://doi.org/10.14814/phy2.15747" text:style-name="Internet_20_link" text:visited-style-name="Visited_20_Internet_20_Link"> doi:10.14814/phy2.15747</text:a></text:p>
        </text:list-item>
        <text:list-item>
          <text:p text:style-name="List_20_1_Content_Last"> <text:a xlink:type="simple" xlink:href="http://wiki.davidhaberthuer.ch/bibtex/labode2023" text:style-name="Internet_20_link" text:visited-style-name="Visited_20_Internet_20_Link"> BibTeX</text:a></text:p>
        </text:list-item>
      </text:list>
      <text:h text:style-name="Heading_20_2" text:outline-level="2"><text:bookmark-start text:name="__RefHeading___is_μct-irradiation_non-destructive_a_noble_gas_study_on_matrix_samples_from_the_cv3_chondrite_allende_20"/><text:bookmark-start text:name="is_μct-irradiation_non-destructive_a_noble_gas_study_on_matrix_samples_from_the_cv3_chondrite_allende"/>Is μCT-irradiation non-destructive? A noble gas study on matrix samples from the CV3 chondrite Allende<text:bookmark-end text:name="__RefHeading___is_μct-irradiation_non-destructive_a_noble_gas_study_on_matrix_samples_from_the_cv3_chondrite_allende_20"/><text:bookmark-end text:name="is_μct-irradiation_non-destructive_a_noble_gas_study_on_matrix_samples_from_the_cv3_chondrite_allende"/></text:h>
      <text:list text:style-name="List_20_1" text:continue-numbering="false">
        <text:list-item>
          <text:p text:style-name="List_20_1_Content_First"> Parastoo Ghaznavi, Yogita Kadlag, David Haberthür, Ruslan Hlushchuk, Ingo Leya</text:p>
        </text:list-item>
        <text:list-item>
          <text:p text:style-name="List_20_1_Content"> <text:a xlink:type="simple" xlink:href="https://meteoritical.org/publications/meteoritics-and-planetary-science" text:style-name="Internet_20_link" text:visited-style-name="Visited_20_Internet_20_Link"> Meteoritics &amp; Planetary Science</text:a></text:p>
          <text:list text:style-name="List_20_1">
            <text:list-item>
              <text:p text:style-name="List_20_1_Content"> ISSN: <text:a xlink:type="simple" xlink:href="https://portal.issn.org/resource/ISSN/1945-5100" text:style-name="Internet_20_link" text:visited-style-name="Visited_20_Internet_20_Link"> 1945-5100 </text:a></text:p>
            </text:list-item>
            <text:list-item>
              <text:p text:style-name="List_20_1_Content"> IF: (2021): 2.890</text:p>
            </text:list-item>
            <text:list-item>
              <text:p text:style-name="List_20_1_Content"> Journal Citation Reports (Clarivate, 2022): 41/87 (Geochemistry &amp; Geophysics)</text:p>
            </text:list-item>
          </text:list>
        </text:list-item>
        <text:list-item>
          <text:p text:style-name="List_20_1_Content"> <text:a xlink:type="simple" xlink:href="https://doi.org/10.1111/maps.13996" text:style-name="Internet_20_link" text:visited-style-name="Visited_20_Internet_20_Link"> doi:10.1111/maps.13996</text:a></text:p>
        </text:list-item>
        <text:list-item>
          <text:p text:style-name="List_20_1_Content_Last"> <text:a xlink:type="simple" xlink:href="http://wiki.davidhaberthuer.ch/bibtex/ghaznavi2023" text:style-name="Internet_20_link" text:visited-style-name="Visited_20_Internet_20_Link"> BibTeX</text:a></text:p>
        </text:list-item>
      </text:list>
      <text:h text:style-name="Heading_20_1" text:outline-level="1"><text:bookmark-start text:name="__RefHeading___NoTitle_21"/><text:bookmark-start text:name="section3"/>2022<text:bookmark-end text:name="__RefHeading___NoTitle_21"/><text:bookmark-end text:name="section3"/></text:h>
      <text:h text:style-name="Heading_20_2" text:outline-level="2"><text:bookmark-start text:name="__RefHeading___reply_torevisiting_life_history_and_morphological_proxies_for_early_mammaliaform_metabolic_rates_22"/><text:bookmark-start text:name="reply_torevisiting_life_history_and_morphological_proxies_for_early_mammaliaform_metabolic_rates"/>Reply to: Revisiting life history and morphological proxies for early mammaliaform metabolic rates<text:bookmark-end text:name="__RefHeading___reply_torevisiting_life_history_and_morphological_proxies_for_early_mammaliaform_metabolic_rates_22"/><text:bookmark-end text:name="reply_torevisiting_life_history_and_morphological_proxies_for_early_mammaliaform_metabolic_rates"/></text:h>
      <text:list text:style-name="List_20_1" text:continue-numbering="false">
        <text:list-item>
          <text:p text:style-name="List_20_1_Content_First"> Elis Newham, Pamela Gill, Michael Benton, Philippa Brewer, Neil Gostling, David Haberthür , Jukka Jernvall, Tuomas Kankanpää, Aki Kallonen, Charles Navarro, Alexandra Pacureanu, Kelly Richards , Kate Robson Brown, Philipp Schneider, Heikki Suhonen, Paul Tafforeau, Katherine Williams, Berit Zeller-Plumhoff</text:p>
        </text:list-item>
        <text:list-item>
          <text:p text:style-name="List_20_1_Content"> <text:a xlink:type="simple" xlink:href="https://www.nature.com/ncomms/" text:style-name="Internet_20_link" text:visited-style-name="Visited_20_Internet_20_Link"> Nature Communications</text:a></text:p>
          <text:list text:style-name="List_20_1">
            <text:list-item>
              <text:p text:style-name="List_20_1_Content"> ISSN: <text:a xlink:type="simple" xlink:href="https://portal.issn.org/resource/ISSN/2041-1723" text:style-name="Internet_20_link" text:visited-style-name="Visited_20_Internet_20_Link">2041-1723</text:a></text:p>
            </text:list-item>
            <text:list-item>
              <text:p text:style-name="List_20_1_Content"> IF: <text:a xlink:type="simple" xlink:href="https://www.medizin.unibe.ch/forschung/forschungsevaluation/journalindex/" text:style-name="Internet_20_link" text:visited-style-name="Visited_20_Internet_20_Link">14.919</text:a></text:p>
            </text:list-item>
            <text:list-item>
              <text:p text:style-name="List_20_1_Content"> Ranking: 0.958/MULTIDISCIPLINARY SCIENCES</text:p>
            </text:list-item>
          </text:list>
        </text:list-item>
        <text:list-item>
          <text:p text:style-name="List_20_1_Content"> <text:a xlink:type="simple" xlink:href="https://doi.org/10.1038/s41467-022-32716-z" text:style-name="Internet_20_link" text:visited-style-name="Visited_20_Internet_20_Link"> doi:10.1038/s41467-022-32716-z</text:a> </text:p>
        </text:list-item>
        <text:list-item>
          <text:p text:style-name="List_20_1_Content_Last"> <text:a xlink:type="simple" xlink:href="http://wiki.davidhaberthuer.ch/bibtex/newham2022" text:style-name="Internet_20_link" text:visited-style-name="Visited_20_Internet_20_Link">BibTeX</text:a></text:p>
        </text:list-item>
      </text:list>
      <text:h text:style-name="Heading_20_2" text:outline-level="2"><text:bookmark-start text:name="__RefHeading___microbeam_radiation_therapy_controls_local_growth_of_radioresistant_melanoma_and_treats_out-of-field_locoregional_metastasis_23"/><text:bookmark-start text:name="microbeam_radiation_therapy_controls_local_growth_of_radioresistant_melanoma_and_treats_out-of-field_locoregional_metastasis"/>Microbeam Radiation Therapy controls local growth of radioresistant melanoma and treats out-of-field locoregional metastasis<text:bookmark-end text:name="__RefHeading___microbeam_radiation_therapy_controls_local_growth_of_radioresistant_melanoma_and_treats_out-of-field_locoregional_metastasis_23"/><text:bookmark-end text:name="microbeam_radiation_therapy_controls_local_growth_of_radioresistant_melanoma_and_treats_out-of-field_locoregional_metastasis"/></text:h>
      <text:list text:style-name="List_20_1" text:continue-numbering="false">
        <text:list-item>
          <text:p text:style-name="List_20_1_Content_First"> Verdiana Trappetti, Marine Potez, Cristian Fernandez-Palomo, Vladislav Volarevic, Nahoko Shintani, Paolo Pellicioli, Alexander Ernst, David Haberthür, Jennifer M. Fazzari, Michael Krisch, Jean A. Laissue, Robin L. Anderson, Olga A. Martin, Valentin G. Djonov</text:p>
        </text:list-item>
        <text:list-item>
          <text:p text:style-name="List_20_1_Content"> <text:a xlink:type="simple" xlink:href="https://www.redjournal.org/" text:style-name="Internet_20_link" text:visited-style-name="Visited_20_Internet_20_Link">International Journal of Radiation Oncology, Biology, Physics</text:a></text:p>
          <text:list text:style-name="List_20_1">
            <text:list-item>
              <text:p text:style-name="List_20_1_Content"> ISSN: <text:a xlink:type="simple" xlink:href="https://portal.issn.org/resource/ISSN/0360-3016" text:style-name="Internet_20_link" text:visited-style-name="Visited_20_Internet_20_Link">0360-3016</text:a></text:p>
            </text:list-item>
            <text:list-item>
              <text:p text:style-name="List_20_1_Content"> IF: <text:a xlink:type="simple" xlink:href="https://www.medizin.unibe.ch/forschung/forschungsevaluation/journalindex/" text:style-name="Internet_20_link" text:visited-style-name="Visited_20_Internet_20_Link">7.038</text:a></text:p>
            </text:list-item>
            <text:list-item>
              <text:p text:style-name="List_20_1_Content"> Ranking: 0.925/ONCOLOGY</text:p>
            </text:list-item>
          </text:list>
        </text:list-item>
        <text:list-item>
          <text:p text:style-name="List_20_1_Content"> <text:a xlink:type="simple" xlink:href="https://doi.org/10.1016/j.ijrobp.2022.06.090" text:style-name="Internet_20_link" text:visited-style-name="Visited_20_Internet_20_Link"> doi:10.1016/j.ijrobp.2022.06.090</text:a> </text:p>
        </text:list-item>
        <text:list-item>
          <text:p text:style-name="List_20_1_Content_Last"> <text:a xlink:type="simple" xlink:href="http://wiki.davidhaberthuer.ch/bibtex/trapetti2022" text:style-name="Internet_20_link" text:visited-style-name="Visited_20_Internet_20_Link">BibTeX</text:a></text:p>
        </text:list-item>
      </text:list>
      <text:h text:style-name="Heading_20_1" text:outline-level="1"><text:bookmark-start text:name="__RefHeading___NoTitle_24"/><text:bookmark-start text:name="section4"/>2021<text:bookmark-end text:name="__RefHeading___NoTitle_24"/><text:bookmark-end text:name="section4"/></text:h>
      <text:h text:style-name="Heading_20_2" text:outline-level="2"><text:bookmark-start text:name="__RefHeading___tolerance_of_normal_rabbit_bones_and_teeth_to_synchrotron_x-ray_microbeam_irradiation_25"/><text:bookmark-start text:name="tolerance_of_normal_rabbit_bones_and_teeth_to_synchrotron_x-ray_microbeam_irradiation"/>Tolerance of normal rabbit bones and teeth to synchrotron X-ray microbeam irradiation<text:bookmark-end text:name="__RefHeading___tolerance_of_normal_rabbit_bones_and_teeth_to_synchrotron_x-ray_microbeam_irradiation_25"/><text:bookmark-end text:name="tolerance_of_normal_rabbit_bones_and_teeth_to_synchrotron_x-ray_microbeam_irradiation"/></text:h>
      <text:list text:style-name="List_20_1" text:continue-numbering="false">
        <text:list-item>
          <text:p text:style-name="List_20_1_Content_First"> Jean Albert Laissue, Sébastien Barré, Stefan Bartzsch, Hans Blattmann, Audrey M. Bouchet, Valentin Djonov,  David Haberthür, Ruslan Hlushchuk, Barbara Kaser-Hotz, Pierre Philippe Laissue, Géraldine LeDuc, Susanne Oswald Reding, Raphaël Serduc</text:p>
        </text:list-item>
        <text:list-item>
          <text:p text:style-name="List_20_1_Content"> <text:a xlink:type="simple" xlink:href="https://meridian.allenpress.com/radiation-research" text:style-name="Internet_20_link" text:visited-style-name="Visited_20_Internet_20_Link"> Radiation Research</text:a></text:p>
          <text:list text:style-name="List_20_1">
            <text:list-item>
              <text:p text:style-name="List_20_1_Content"> ISSN: <text:a xlink:type="simple" xlink:href="https://portal.issn.org/resource/ISSN/0033-7587" text:style-name="Internet_20_link" text:visited-style-name="Visited_20_Internet_20_Link">0033-7587</text:a> (print)</text:p>
            </text:list-item>
            <text:list-item>
              <text:p text:style-name="List_20_1_Content"> IF: <text:a xlink:type="simple" xlink:href="https://www.medizin.unibe.ch/forschung/forschungsevaluation/journalindex/" text:style-name="Internet_20_link" text:visited-style-name="Visited_20_Internet_20_Link">2.841</text:a></text:p>
            </text:list-item>
            <text:list-item>
              <text:p text:style-name="List_20_1_Content"> Ranking: 0.624/BIOLOGY</text:p>
            </text:list-item>
          </text:list>
        </text:list-item>
        <text:list-item>
          <text:p text:style-name="List_20_1_Content"> <text:a xlink:type="simple" xlink:href="https://doi.org/10.1667/RADE-21-00032.1" text:style-name="Internet_20_link" text:visited-style-name="Visited_20_Internet_20_Link">doi:10.1667/RADE-21-00032.1</text:a>  </text:p>
        </text:list-item>
        <text:list-item>
          <text:p text:style-name="List_20_1_Content_Last"> <text:a xlink:type="simple" xlink:href="http://wiki.davidhaberthuer.ch/bibtex/laissue2021" text:style-name="Internet_20_link" text:visited-style-name="Visited_20_Internet_20_Link">BibTeX</text:a></text:p>
        </text:list-item>
      </text:list>
      <text:h text:style-name="Heading_20_2" text:outline-level="2"><text:bookmark-start text:name="__RefHeading___evaluating_registrations_of_serial_sections_with_distortions_of_the_ground_truths_26"/><text:bookmark-start text:name="evaluating_registrations_of_serial_sections_with_distortions_of_the_ground_truths"/>Evaluating Registrations of Serial Sections With Distortions of the Ground Truths<text:bookmark-end text:name="__RefHeading___evaluating_registrations_of_serial_sections_with_distortions_of_the_ground_truths_26"/><text:bookmark-end text:name="evaluating_registrations_of_serial_sections_with_distortions_of_the_ground_truths"/></text:h>
      <text:list text:style-name="List_20_1" text:continue-numbering="false">
        <text:list-item>
          <text:p text:style-name="List_20_1_Content_First"> Oleg Lobachev, Takuya Funatomi, Alexander Pfaffenroth, Reinhold Förster, Lars Knudsen, Christoph Wrede, Michael Guthe, David Haberthür, Ruslan Hlushchuk, Thomas Salaets, Jaan Toelen, Simone Gaffling, Christian Mühlfeld, Roman Grothausmann</text:p>
        </text:list-item>
        <text:list-item>
          <text:p text:style-name="List_20_1_Content">  <text:a xlink:type="simple" xlink:href="https://ieeeaccess.ieee.org/" text:style-name="Internet_20_link" text:visited-style-name="Visited_20_Internet_20_Link"> IEEE Access</text:a></text:p>
          <text:list text:style-name="List_20_1">
            <text:list-item>
              <text:p text:style-name="List_20_1_Content"> ISSN: <text:a xlink:type="simple" xlink:href="https://portal.issn.org/resource/ISSN/2169-3536" text:style-name="Internet_20_link" text:visited-style-name="Visited_20_Internet_20_Link"> 2169-3536</text:a></text:p>
            </text:list-item>
            <text:list-item>
              <text:p text:style-name="List_20_1_Content">  IF: <text:a xlink:type="simple" xlink:href="https://www.medizin.unibe.ch/forschung/forschungsevaluation/journalindex/" text:style-name="Internet_20_link" text:visited-style-name="Visited_20_Internet_20_Link"> 3.367</text:a> (IEEE ACCESS)</text:p>
            </text:list-item>
            <text:list-item>
              <text:p text:style-name="List_20_1_Content"> Ranking: 0.659/COMPUTER SCIENCE, INFORMATION SYSTEMS</text:p>
            </text:list-item>
          </text:list>
        </text:list-item>
        <text:list-item>
          <text:p text:style-name="List_20_1_Content"> <text:a xlink:type="simple" xlink:href="https://doi.org/10.1109/ACCESS.2021.3124341" text:style-name="Internet_20_link" text:visited-style-name="Visited_20_Internet_20_Link"> doi:10.1109/ACCESS.2021.3124341</text:a>  </text:p>
        </text:list-item>
        <text:list-item>
          <text:p text:style-name="List_20_1_Content_Last"> <text:a xlink:type="simple" xlink:href="http://wiki.davidhaberthuer.ch/bibtex/lobachev2021" text:style-name="Internet_20_link" text:visited-style-name="Visited_20_Internet_20_Link">BibTeX</text:a></text:p>
        </text:list-item>
      </text:list>
      <text:h text:style-name="Heading_20_2" text:outline-level="2"><text:bookmark-start text:name="__RefHeading___internal_morphology_of_101_mandibular_canines_of_a_swiss-german_population_by_means_of_micro-ctan_ex_vivo_study_and_systematic_review_27"/><text:bookmark-start text:name="internal_morphology_of_101_mandibular_canines_of_a_swiss-german_population_by_means_of_micro-ctan_ex_vivo_study_and_systematic_review"/>Internal morphology of 101 mandibular canines of a Swiss-German population by means of micro-CT: An ex vivo study and systematic review<text:bookmark-end text:name="__RefHeading___internal_morphology_of_101_mandibular_canines_of_a_swiss-german_population_by_means_of_micro-ctan_ex_vivo_study_and_systematic_review_27"/><text:bookmark-end text:name="internal_morphology_of_101_mandibular_canines_of_a_swiss-german_population_by_means_of_micro-ctan_ex_vivo_study_and_systematic_review"/></text:h>
      <text:list text:style-name="List_20_1" text:continue-numbering="false">
        <text:list-item>
          <text:p text:style-name="List_20_1_Content_First"> Thomas Gerhard Wolf, Andrea Lisa Anderegg, David Haberthür, Oleksiy-Zakhar Khoma, Sven Schumann, Nane Boemke, Richard Johannes Wierichs, Ruslan Hlushchuk</text:p>
        </text:list-item>
        <text:list-item>
          <text:p text:style-name="List_20_1_Content"> <text:a xlink:type="simple" xlink:href="https://www.nature.com/srep/" text:style-name="Internet_20_link" text:visited-style-name="Visited_20_Internet_20_Link"> Scientific Reports</text:a></text:p>
          <text:list text:style-name="List_20_1">
            <text:list-item>
              <text:p text:style-name="List_20_1_Content"> ISSN: <text:a xlink:type="simple" xlink:href="https://portal.issn.org/resource/ISSN/2045-2322" text:style-name="Internet_20_link" text:visited-style-name="Visited_20_Internet_20_Link"> 2045-2322</text:a></text:p>
            </text:list-item>
            <text:list-item>
              <text:p text:style-name="List_20_1_Content">  IF: <text:a xlink:type="simple" xlink:href="https://www.medizin.unibe.ch/forschung/forschungsevaluation/journalindex/" text:style-name="Internet_20_link" text:visited-style-name="Visited_20_Internet_20_Link"> 4.379</text:a> (SCI REP-UK) </text:p>
            </text:list-item>
            <text:list-item>
              <text:p text:style-name="List_20_1_Content"> Ranking: 0.778/MULTIDISCIPLINARY SCIENCES</text:p>
            </text:list-item>
          </text:list>
        </text:list-item>
        <text:list-item>
          <text:p text:style-name="List_20_1_Content"> <text:a xlink:type="simple" xlink:href="https://doi.org/10.1038/s41598-021-00758-w" text:style-name="Internet_20_link" text:visited-style-name="Visited_20_Internet_20_Link"> doi:10.1038/s41598-021-00758-w</text:a>  </text:p>
        </text:list-item>
        <text:list-item>
          <text:p text:style-name="List_20_1_Content_Last"> <text:a xlink:type="simple" xlink:href="http://wiki.davidhaberthuer.ch/bibtex/wolf2021" text:style-name="Internet_20_link" text:visited-style-name="Visited_20_Internet_20_Link">BibTeX</text:a></text:p>
        </text:list-item>
      </text:list>
      <text:h text:style-name="Heading_20_2" text:outline-level="2"><text:bookmark-start text:name="__RefHeading___a_new_diancta_species_of_the_family_diplommatinidae_cyclophoroidea_from_vanua_levu_island_fiji_28"/><text:bookmark-start text:name="a_new_diancta_species_of_the_family_diplommatinidae_cyclophoroidea_from_vanua_levu_island_fiji"/>A new Diancta species of the family Diplommatinidae (Cyclophoroidea) from Vanua Levu Island, Fiji<text:bookmark-end text:name="__RefHeading___a_new_diancta_species_of_the_family_diplommatinidae_cyclophoroidea_from_vanua_levu_island_fiji_28"/><text:bookmark-end text:name="a_new_diancta_species_of_the_family_diplommatinidae_cyclophoroidea_from_vanua_levu_island_fiji"/></text:h>
      <text:list text:style-name="List_20_1" text:continue-numbering="false">
        <text:list-item>
          <text:p text:style-name="List_20_1_Content_First"> Estee Bochud, David Haberthür, Ruslan Hlushchuk, Eike Neubert</text:p>
        </text:list-item>
        <text:list-item>
          <text:p text:style-name="List_20_1_Content"> <text:a xlink:type="simple" xlink:href="https://zookeys.pensoft.net/" text:style-name="Internet_20_link" text:visited-style-name="Visited_20_Internet_20_Link"> ZooKeys </text:a></text:p>
          <text:list text:style-name="List_20_1">
            <text:list-item>
              <text:p text:style-name="List_20_1_Content"> ISSN: <text:a xlink:type="simple" xlink:href="https://portal.issn.org/resource/issn/1313-2970" text:style-name="Internet_20_link" text:visited-style-name="Visited_20_Internet_20_Link"> 1313-2970</text:a></text:p>
            </text:list-item>
            <text:list-item>
              <text:p text:style-name="List_20_1_Content">  IF: <text:a xlink:type="simple" xlink:href="https://www.medizin.unibe.ch/forschung/forschungsevaluation/journalindex/" text:style-name="Internet_20_link" text:visited-style-name="Visited_20_Internet_20_Link"> 1.546</text:a> (ZOOKEYS) </text:p>
            </text:list-item>
            <text:list-item>
              <text:p text:style-name="List_20_1_Content"> Ranking: 0.54/ZOOLOGY</text:p>
            </text:list-item>
            <text:list-item>
              <text:p text:style-name="List_20_1_Content"> <text:a xlink:type="simple" xlink:href="https://www.scopus.com/sourceid/19700170477" text:style-name="Internet_20_link" text:visited-style-name="Visited_20_Internet_20_Link"> CiteScore</text:a>: 2.7 (2022)</text:p>
            </text:list-item>
          </text:list>
        </text:list-item>
        <text:list-item>
          <text:p text:style-name="List_20_1_Content"> <text:a xlink:type="simple" xlink:href="https://doi.org/10.3897/zookeys.1073.73241" text:style-name="Internet_20_link" text:visited-style-name="Visited_20_Internet_20_Link"> doi:10.3897/zookeys.1073.73241</text:a>  </text:p>
        </text:list-item>
        <text:list-item>
          <text:p text:style-name="List_20_1_Content_Last"> <text:a xlink:type="simple" xlink:href="http://wiki.davidhaberthuer.ch/bibtex/bochud2021" text:style-name="Internet_20_link" text:visited-style-name="Visited_20_Internet_20_Link">BibTeX</text:a></text:p>
        </text:list-item>
      </text:list>
      <text:h text:style-name="Heading_20_2" text:outline-level="2"><text:bookmark-start text:name="__RefHeading___pulmonary_acini_exhibit_complex_changes_during_postnatal_rat_lung_development_29"/><text:bookmark-start text:name="pulmonary_acini_exhibit_complex_changes_during_postnatal_rat_lung_development"/>Pulmonary acini exhibit complex changes during postnatal rat lung development<text:bookmark-end text:name="__RefHeading___pulmonary_acini_exhibit_complex_changes_during_postnatal_rat_lung_development_29"/><text:bookmark-end text:name="pulmonary_acini_exhibit_complex_changes_during_postnatal_rat_lung_development"/></text:h>
      <text:list text:style-name="List_20_1" text:continue-numbering="false">
        <text:list-item>
          <text:p text:style-name="List_20_1_Content_First"> David Haberthür, Eveline Yao, Sébastien F. Barré, Tiziana P. Cremona, Stefan A. Tschanz, Johannes C. Schittny</text:p>
        </text:list-item>
        <text:list-item>
          <text:p text:style-name="List_20_1_Content"> The manuscript was collaboratively written on <text:a xlink:type="simple" xlink:href="https://authorea.com/" text:style-name="Internet_20_link" text:visited-style-name="Visited_20_Internet_20_Link"> Authorea</text:a> and has been converted to a <text:a xlink:type="simple" xlink:href="https://manubot.org/" text:style-name="Internet_20_link" text:visited-style-name="Visited_20_Internet_20_Link">manubot</text:a>-enabled <text:a xlink:type="simple" xlink:href="https://github.com/habi/acinar-analysis-manuscript" text:style-name="Internet_20_link" text:visited-style-name="Visited_20_Internet_20_Link"> GitHub repository</text:a>. The newest version is always available here: <text:a xlink:type="simple" xlink:href="https://habi.github.io/acinar-analysis-manuscript/" text:style-name="Internet_20_link" text:visited-style-name="Visited_20_Internet_20_Link">https://habi.github.io/acinar-analysis-manuscript/</text:a></text:p>
        </text:list-item>
        <text:list-item>
          <text:p text:style-name="List_20_1_Content"> <text:a xlink:type="simple" xlink:href="https://journals.plos.org/plosone/" text:style-name="Internet_20_link" text:visited-style-name="Visited_20_Internet_20_Link">PLOS One</text:a></text:p>
          <text:list text:style-name="List_20_1">
            <text:list-item>
              <text:p text:style-name="List_20_1_Content"> ISSN: <text:a xlink:type="simple" xlink:href="https://portal.issn.org/resource/ISSN/1932-6203" text:style-name="Internet_20_link" text:visited-style-name="Visited_20_Internet_20_Link">1932-6203</text:a></text:p>
            </text:list-item>
            <text:list-item>
              <text:p text:style-name="List_20_1_Content"> IF: <text:a xlink:type="simple" xlink:href="https://www.medizin.unibe.ch/forschung/forschungsevaluation/journalindex/" text:style-name="Internet_20_link" text:visited-style-name="Visited_20_Internet_20_Link">3.24</text:a></text:p>
            </text:list-item>
            <text:list-item>
              <text:p text:style-name="List_20_1_Content"> Ranking: 0.653/MULTIDISCIPLINARY SCIENCES</text:p>
            </text:list-item>
          </text:list>
        </text:list-item>
        <text:list-item>
          <text:p text:style-name="List_20_1_Content"> <text:a xlink:type="simple" xlink:href="https://doi.org/10.1371/journal.pone.0257349" text:style-name="Internet_20_link" text:visited-style-name="Visited_20_Internet_20_Link">doi:10.1371/journal.pone.0257349</text:a>  </text:p>
        </text:list-item>
        <text:list-item>
          <text:p text:style-name="List_20_1_Content_Last"> <text:a xlink:type="simple" xlink:href="http://wiki.davidhaberthuer.ch/bibtex/haberthur2021a" text:style-name="Internet_20_link" text:visited-style-name="Visited_20_Internet_20_Link">BibTeX</text:a></text:p>
        </text:list-item>
      </text:list>
      <text:h text:style-name="Heading_20_2" text:outline-level="2"><text:bookmark-start text:name="__RefHeading___synchrotron_microbeam_radiation_therapy_for_the_treatment_of_lung_carcinomaa_preclinical_study_30"/><text:bookmark-start text:name="synchrotron_microbeam_radiation_therapy_for_the_treatment_of_lung_carcinomaa_preclinical_study"/>Synchrotron Microbeam Radiation Therapy for the Treatment of Lung Carcinoma: A Preclinical Study<text:bookmark-end text:name="__RefHeading___synchrotron_microbeam_radiation_therapy_for_the_treatment_of_lung_carcinomaa_preclinical_study_30"/><text:bookmark-end text:name="synchrotron_microbeam_radiation_therapy_for_the_treatment_of_lung_carcinomaa_preclinical_study"/></text:h>
      <text:list text:style-name="List_20_1" text:continue-numbering="false">
        <text:list-item>
          <text:p text:style-name="List_20_1_Content_First"> Verdiana Trappetti, Cristian Fernandez-Palomo, Lloyd Smyth, Mitzi Klein, David Haberthür, Duncan Buttler, Micah Barnes, Nahoko Shintani, Michael de Veer, Jean A. Laissue, Marie C. Vozenin, Valentin Djonov</text:p>
        </text:list-item>
        <text:list-item>
          <text:p text:style-name="List_20_1_Content"> <text:a xlink:type="simple" xlink:href="https://www.redjournal.org/" text:style-name="Internet_20_link" text:visited-style-name="Visited_20_Internet_20_Link"> International Journal of Radiation Oncology*Biology*Physics </text:a></text:p>
          <text:list text:style-name="List_20_1">
            <text:list-item>
              <text:p text:style-name="List_20_1_Content"> ISSN: <text:a xlink:type="simple" xlink:href="https://portal.issn.org/resource/ISSN/0360-3016" text:style-name="Internet_20_link" text:visited-style-name="Visited_20_Internet_20_Link"> 0360-3016 </text:a></text:p>
            </text:list-item>
            <text:list-item>
              <text:p text:style-name="List_20_1_Content">  IF: <text:a xlink:type="simple" xlink:href="https://www.medizin.unibe.ch/forschung/forschungsevaluation/journalindex/" text:style-name="Internet_20_link" text:visited-style-name="Visited_20_Internet_20_Link">5.859</text:a> (INT J RADIAT ONCOL) </text:p>
            </text:list-item>
            <text:list-item>
              <text:p text:style-name="List_20_1_Content"> Ranking: 0.939/ONCOLOGY</text:p>
            </text:list-item>
          </text:list>
        </text:list-item>
        <text:list-item>
          <text:p text:style-name="List_20_1_Content"> <text:a xlink:type="simple" xlink:href="https://doi.org/10.1016/j.ijrobp.2021.07.1717" text:style-name="Internet_20_link" text:visited-style-name="Visited_20_Internet_20_Link"> doi:10.1016/j.ijrobp.2021.07.1717</text:a>  </text:p>
        </text:list-item>
        <text:list-item>
          <text:p text:style-name="List_20_1_Content_Last"> <text:a xlink:type="simple" xlink:href="http://wiki.davidhaberthuer.ch/bibtex/trappetti2021" text:style-name="Internet_20_link" text:visited-style-name="Visited_20_Internet_20_Link">BibTeX</text:a></text:p>
        </text:list-item>
      </text:list>
      <text:h text:style-name="Heading_20_2" text:outline-level="2"><text:bookmark-start text:name="__RefHeading___computed_tomography_31"/><text:bookmark-start text:name="computed_tomography"/>Computed tomography<text:bookmark-end text:name="__RefHeading___computed_tomography_31"/><text:bookmark-end text:name="computed_tomography"/></text:h>
      <text:list text:style-name="List_20_1" text:continue-numbering="false">
        <text:list-item>
          <text:p text:style-name="List_20_1_Content_First"> Maria Gomez Lazaro, David Haberthür, Ruslan Hlushchuk </text:p>
        </text:list-item>
        <text:list-item>
          <text:p text:style-name="List_20_1_Content"> Book chapter in: <text:a xlink:type="simple" xlink:href="https://iopscience.iop.org/book/978-0-7503-3747-2" text:style-name="Internet_20_link" text:visited-style-name="Visited_20_Internet_20_Link"> Imaging Modalities for Biological and Preclinical Research: A Compendium, Volume 2</text:a></text:p>
        </text:list-item>
        <text:list-item>
          <text:p text:style-name="List_20_1_Content"> <text:a xlink:type="simple" xlink:href="http://dx.doi.org/10.1088/978-0-7503-3747-2ch13" text:style-name="Internet_20_link" text:visited-style-name="Visited_20_Internet_20_Link"> doi:10.1088/978-0-7503-3747-2ch13 </text:a>  </text:p>
        </text:list-item>
        <text:list-item>
          <text:p text:style-name="List_20_1_Content_Last"> <text:a xlink:type="simple" xlink:href="http://wiki.davidhaberthuer.ch/bibtex/gomez2021" text:style-name="Internet_20_link" text:visited-style-name="Visited_20_Internet_20_Link">BibTeX</text:a></text:p>
        </text:list-item>
      </text:list>
      <text:h text:style-name="Heading_20_2" text:outline-level="2"><text:bookmark-start text:name="__RefHeading___micro-ct_imaging_of_thiel-embalmed_and_iodine-stained_human_temporal_bone_for_3d_modeling_of_middle_ear_32"/><text:bookmark-start text:name="micro-ct_imaging_of_thiel-embalmed_and_iodine-stained_human_temporal_bone_for_3d_modeling_of_middle_ear"/>Micro-CT Imaging of Thiel-Embalmed and Iodine-Stained Human Temporal Bone for 3D Modeling of Middle Ear<text:bookmark-end text:name="__RefHeading___micro-ct_imaging_of_thiel-embalmed_and_iodine-stained_human_temporal_bone_for_3d_modeling_of_middle_ear_32"/><text:bookmark-end text:name="micro-ct_imaging_of_thiel-embalmed_and_iodine-stained_human_temporal_bone_for_3d_modeling_of_middle_ear"/></text:h>
      <text:list text:style-name="List_20_1" text:continue-numbering="false">
        <text:list-item>
          <text:p text:style-name="List_20_1_Content_First"> Sebastian Halm, David Haberthür, Elisabeth Eppler, Valentin Djonov, Andreas Arnold</text:p>
        </text:list-item>
        <text:list-item>
          <text:p text:style-name="List_20_1_Content"> <text:a xlink:type="simple" xlink:href="https://journalotohns.biomedcentral.com" text:style-name="Internet_20_link" text:visited-style-name="Visited_20_Internet_20_Link"> Journal of Otolaryngology - Head &amp; Neck Surgery </text:a></text:p>
          <text:list text:style-name="List_20_1">
            <text:list-item>
              <text:p text:style-name="List_20_1_Content"> ISSN: <text:a xlink:type="simple" xlink:href="https://portal.issn.org/resource/ISSN/1916-0216" text:style-name="Internet_20_link" text:visited-style-name="Visited_20_Internet_20_Link"> 1916-0216 </text:a></text:p>
            </text:list-item>
            <text:list-item>
              <text:p text:style-name="List_20_1_Content">  IF: <text:a xlink:type="simple" xlink:href="https://www.medizin.unibe.ch/forschung/forschungsevaluation/journalindex/" text:style-name="Internet_20_link" text:visited-style-name="Visited_20_Internet_20_Link">1.852</text:a> (J OTOLARYNGOL-HEAD N) </text:p>
            </text:list-item>
            <text:list-item>
              <text:p text:style-name="List_20_1_Content"> Ranking: 0.619/OTORHINOLARYNGOLOGY</text:p>
            </text:list-item>
          </text:list>
        </text:list-item>
        <text:list-item>
          <text:p text:style-name="List_20_1_Content"> <text:a xlink:type="simple" xlink:href="https://doi.org/10.1186/s40463-021-00522-0" text:style-name="Internet_20_link" text:visited-style-name="Visited_20_Internet_20_Link"> doi:10.1186/s40463-021-00522-0</text:a>  </text:p>
        </text:list-item>
        <text:list-item>
          <text:p text:style-name="List_20_1_Content_Last"> <text:a xlink:type="simple" xlink:href="http://wiki.davidhaberthuer.ch/bibtex/halm2021" text:style-name="Internet_20_link" text:visited-style-name="Visited_20_Internet_20_Link">BibTeX</text:a></text:p>
        </text:list-item>
      </text:list>
      <text:h text:style-name="Heading_20_2" text:outline-level="2"><text:bookmark-start text:name="__RefHeading___automated_segmentation_and_description_of_the_internal_morphology_of_human_permanent_teeth_by_means_of_micro-ct_33"/><text:bookmark-start text:name="automated_segmentation_and_description_of_the_internal_morphology_of_human_permanent_teeth_by_means_of_micro-ct"/>Automated segmentation and description of the internal morphology of human permanent teeth by means of micro-CT<text:bookmark-end text:name="__RefHeading___automated_segmentation_and_description_of_the_internal_morphology_of_human_permanent_teeth_by_means_of_micro-ct_33"/><text:bookmark-end text:name="automated_segmentation_and_description_of_the_internal_morphology_of_human_permanent_teeth_by_means_of_micro-ct"/></text:h>
      <text:list text:style-name="List_20_1" text:continue-numbering="false">
        <text:list-item>
          <text:p text:style-name="List_20_1_Content_First"> David Haberthür, Ruslan Hlushchuk, Thomas Gerhard Wolf</text:p>
          <text:list text:style-name="List_20_1">
            <text:list-item>
              <text:p text:style-name="List_20_1_Content"> The manuscript was collaboratively written on <text:a xlink:type="simple" xlink:href="https://manuscripts.io/" text:style-name="Internet_20_link" text:visited-style-name="Visited_20_Internet_20_Link">manuscripts.io</text:a>, a live copy of the manuscript is available via a <text:a xlink:type="simple" xlink:href="https://manubot.org/" text:style-name="Internet_20_link" text:visited-style-name="Visited_20_Internet_20_Link">manubot</text:a>-enabled <text:a xlink:type="simple" xlink:href="https://github.com/habi/zmk-tooth-cohort-method-manuscript/" text:style-name="Internet_20_link" text:visited-style-name="Visited_20_Internet_20_Link"> GitHub repository</text:a> here: <text:a xlink:type="simple" xlink:href="https://habi.github.io/zmk-tooth-cohort-method-manuscript" text:style-name="Internet_20_link" text:visited-style-name="Visited_20_Internet_20_Link">https://habi.github.io/zmk-tooth-cohort-method-manuscript</text:a></text:p>
            </text:list-item>
          </text:list>
        </text:list-item>
        <text:list-item>
          <text:p text:style-name="List_20_1_Content"> <text:a xlink:type="simple" xlink:href="https://bmcoralhealth.biomedcentral.com/" text:style-name="Internet_20_link" text:visited-style-name="Visited_20_Internet_20_Link"> BMC Oral Health</text:a></text:p>
          <text:list text:style-name="List_20_1">
            <text:list-item>
              <text:p text:style-name="List_20_1_Content"> ISSN: <text:a xlink:type="simple" xlink:href="https://portal.issn.org/resource/ISSN/1472-6831" text:style-name="Internet_20_link" text:visited-style-name="Visited_20_Internet_20_Link"> 1472-6831</text:a></text:p>
            </text:list-item>
            <text:list-item>
              <text:p text:style-name="List_20_1_Content">  IF: <text:a xlink:type="simple" xlink:href="https://www.medizin.unibe.ch/forschung/forschungsevaluation/journalindex/" text:style-name="Internet_20_link" text:visited-style-name="Visited_20_Internet_20_Link"> 1.911</text:a> (BMC ORAL HEALTH) </text:p>
            </text:list-item>
            <text:list-item>
              <text:p text:style-name="List_20_1_Content"> Ranking: 0.596/DENTISTRY, ORAL SURGERY &amp; MEDICINE</text:p>
            </text:list-item>
          </text:list>
        </text:list-item>
        <text:list-item>
          <text:p text:style-name="List_20_1_Content"> <text:a xlink:type="simple" xlink:href="https://doi.org/10.1186/s12903-021-01551-x" text:style-name="Internet_20_link" text:visited-style-name="Visited_20_Internet_20_Link"> doi:10.1186/s12903-021-01551-x</text:a>  </text:p>
        </text:list-item>
        <text:list-item>
          <text:p text:style-name="List_20_1_Content_Last"> <text:a xlink:type="simple" xlink:href="http://wiki.davidhaberthuer.ch/bibtex/haberthur2021" text:style-name="Internet_20_link" text:visited-style-name="Visited_20_Internet_20_Link">BibTeX</text:a></text:p>
        </text:list-item>
      </text:list>
      <text:h text:style-name="Heading_20_2" text:outline-level="2"><text:bookmark-start text:name="__RefHeading___the_c5ac5a_receptor_1_axis_controls_tissue_neovascularization_through_cxcl4_release_from_platelets_34"/><text:bookmark-start text:name="the_c5ac5a_receptor_1_axis_controls_tissue_neovascularization_through_cxcl4_release_from_platelets"/>The C5a / C5a receptor 1 axis controls tissue neovascularization through CXCL4 release from platelets<text:bookmark-end text:name="__RefHeading___the_c5ac5a_receptor_1_axis_controls_tissue_neovascularization_through_cxcl4_release_from_platelets_34"/><text:bookmark-end text:name="the_c5ac5a_receptor_1_axis_controls_tissue_neovascularization_through_cxcl4_release_from_platelets"/></text:h>
      <text:list text:style-name="List_20_1" text:continue-numbering="false">
        <text:list-item>
          <text:p text:style-name="List_20_1_Content_First"> Henry Nording, Lasse Baron, David Haberthür, Frederic Emschermann, Matthias Mezger, Manuela Sauter, Reinhard Sauter, Johannes Patzelt, Kai Knoep, Anne Nording, Moritz Meusel, Roza Meyer-Saraei, Ruslan Hlushchuk, Daniel Sedding, Oliver Borst, Ingo Eitel, Christian Carsten, Robert Feil, Bernd Pichler, Jeanette Erdmann, Admar Verschoor, Emmanouil Chavakis, Triantafyllos Chavakis, Philipp von Hundelshausen, Joerg Koehl, Meinrad Gawaz, and Harald Langer</text:p>
        </text:list-item>
        <text:list-item>
          <text:p text:style-name="List_20_1_Content"> <text:a xlink:type="simple" xlink:href="https://www.nature.com/ncomms/" text:style-name="Internet_20_link" text:visited-style-name="Visited_20_Internet_20_Link"> Nature Communications</text:a></text:p>
          <text:list text:style-name="List_20_1">
            <text:list-item>
              <text:p text:style-name="List_20_1_Content"> ISSN: <text:a xlink:type="simple" xlink:href="https://portal.issn.org/resource/ISSN/2041-1723" text:style-name="Internet_20_link" text:visited-style-name="Visited_20_Internet_20_Link"> 2041-1723</text:a></text:p>
            </text:list-item>
            <text:list-item>
              <text:p text:style-name="List_20_1_Content">  IF: <text:a xlink:type="simple" xlink:href="https://www.medizin.unibe.ch/forschung/forschungsevaluation/journalindex/" text:style-name="Internet_20_link" text:visited-style-name="Visited_20_Internet_20_Link"> 12.121</text:a> (NAT COMMUN) </text:p>
            </text:list-item>
            <text:list-item>
              <text:p text:style-name="List_20_1_Content"> Ranking: 0.923/MULTIDISCIPLINARY SCIENCES</text:p>
            </text:list-item>
          </text:list>
        </text:list-item>
        <text:list-item>
          <text:p text:style-name="List_20_1_Content"> <text:a xlink:type="simple" xlink:href="https://doi.org/10.1038/s41467-021-23499-w" text:style-name="Internet_20_link" text:visited-style-name="Visited_20_Internet_20_Link">doi:10.1038/s41467-021-23499-w</text:a>  </text:p>
        </text:list-item>
        <text:list-item>
          <text:p text:style-name="List_20_1_Content_Last">  <text:a xlink:type="simple" xlink:href="http://wiki.davidhaberthuer.ch/bibtex/nording2021" text:style-name="Internet_20_link" text:visited-style-name="Visited_20_Internet_20_Link">BibTeX</text:a></text:p>
        </text:list-item>
      </text:list>
      <text:h text:style-name="Heading_20_1" text:outline-level="1"><text:bookmark-start text:name="__RefHeading___NoTitle_35"/><text:bookmark-start text:name="section5"/>2020<text:bookmark-end text:name="__RefHeading___NoTitle_35"/><text:bookmark-end text:name="section5"/></text:h>
      <text:h text:style-name="Heading_20_2" text:outline-level="2"><text:bookmark-start text:name="__RefHeading___combination_of_uct_and_light_microscopy_for_generation-specific_stereological_analysis_of_pulmonary_arterial_branchesa_proof-of-concept_study_36"/><text:bookmark-start text:name="combination_of_uct_and_light_microscopy_for_generation-specific_stereological_analysis_of_pulmonary_arterial_branchesa_proof-of-concept_study"/>Combination of µCT and light microscopy for generation-specific stereological analysis of pulmonary arterial branches: a proof-of-concept study<text:bookmark-end text:name="__RefHeading___combination_of_uct_and_light_microscopy_for_generation-specific_stereological_analysis_of_pulmonary_arterial_branchesa_proof-of-concept_study_36"/><text:bookmark-end text:name="combination_of_uct_and_light_microscopy_for_generation-specific_stereological_analysis_of_pulmonary_arterial_branchesa_proof-of-concept_study"/></text:h>
      <text:list text:style-name="List_20_1" text:continue-numbering="false">
        <text:list-item>
          <text:p text:style-name="List_20_1_Content_First"> Roman Grothausmann, Jonas Labode, Pablo Hernandez-Cerdan, David Haberthür, Ruslan Hlushchuk, Oleg Lobachev, Christina Brandenberger, Andre George Gie, Thomas Salaets, Jaan Toelen, Willi L. Wagner, Christian Mühlfeld</text:p>
        </text:list-item>
        <text:list-item>
          <text:p text:style-name="List_20_1_Content"> <text:a xlink:type="simple" xlink:href="https://www.springer.com/journal/418" text:style-name="Internet_20_link" text:visited-style-name="Visited_20_Internet_20_Link"> Histochemistry and Cell Biology</text:a></text:p>
          <text:list text:style-name="List_20_1">
            <text:list-item>
              <text:p text:style-name="List_20_1_Content"> ISSN: <text:a xlink:type="simple" xlink:href="https://portal.issn.org/resource/ISSN/0948-6143" text:style-name="Internet_20_link" text:visited-style-name="Visited_20_Internet_20_Link"> 0948-6143</text:a></text:p>
            </text:list-item>
            <text:list-item>
              <text:p text:style-name="List_20_1_Content"> IF: <text:a xlink:type="simple" xlink:href="https://www.medizin.unibe.ch/forschung/forschungsevaluation/journalindex/" text:style-name="Internet_20_link" text:visited-style-name="Visited_20_Internet_20_Link"> 3.418</text:a> (HISTOCHEM CELL BIOL)</text:p>
            </text:list-item>
            <text:list-item>
              <text:p text:style-name="List_20_1_Content"> Ranking: 1/MICROSCOPY, 0.461/CELL BIOLOGY</text:p>
            </text:list-item>
          </text:list>
        </text:list-item>
        <text:list-item>
          <text:p text:style-name="List_20_1_Content"> <text:a xlink:type="simple" xlink:href="https://doi.org/10.1007/s00418-020-01946-x" text:style-name="Internet_20_link" text:visited-style-name="Visited_20_Internet_20_Link">doi:10.1007/s00418-020-01946-x</text:a>  </text:p>
        </text:list-item>
        <text:list-item>
          <text:p text:style-name="List_20_1_Content_Last">  <text:a xlink:type="simple" xlink:href="http://wiki.davidhaberthuer.ch/bibtex/grothausmann2020" text:style-name="Internet_20_link" text:visited-style-name="Visited_20_Internet_20_Link">BibTeX</text:a></text:p>
        </text:list-item>
      </text:list>
      <text:h text:style-name="Heading_20_2" text:outline-level="2"><text:bookmark-start text:name="__RefHeading___the_anatomical_reliability_of_the_superficial_circumflex_iliac_artery_perforator_scip_flap_37"/><text:bookmark-start text:name="the_anatomical_reliability_of_the_superficial_circumflex_iliac_artery_perforator_scip_flap"/>The anatomical reliability of the Superficial Circumflex Iliac Artery Perforator (SCIP) Flap<text:bookmark-end text:name="__RefHeading___the_anatomical_reliability_of_the_superficial_circumflex_iliac_artery_perforator_scip_flap_37"/><text:bookmark-end text:name="the_anatomical_reliability_of_the_superficial_circumflex_iliac_artery_perforator_scip_flap"/></text:h>
      <text:list text:style-name="List_20_1" text:continue-numbering="false">
        <text:list-item>
          <text:p text:style-name="List_20_1_Content_First"> Cédric Zubler, David Haberthür, Ruslan Hlushchuk, Valentin Djonov, Mihai Adrian Constantinescu, Radu Olariu</text:p>
        </text:list-item>
        <text:list-item>
          <text:p text:style-name="List_20_1_Content"> <text:a xlink:type="simple" xlink:href="https://www.journals.elsevier.com/annals-of-anatomy/" text:style-name="Internet_20_link" text:visited-style-name="Visited_20_Internet_20_Link"> Annals of Antomy</text:a></text:p>
          <text:list text:style-name="List_20_1">
            <text:list-item>
              <text:p text:style-name="List_20_1_Content"> ISSN: <text:a xlink:type="simple" xlink:href="https://portal.issn.org/resource/ISSN/0940-9602" text:style-name="Internet_20_link" text:visited-style-name="Visited_20_Internet_20_Link"> 0940-9602</text:a></text:p>
            </text:list-item>
            <text:list-item>
              <text:p text:style-name="List_20_1_Content"> IF: <text:a xlink:type="simple" xlink:href="https://www.medizin.unibe.ch/forschung/forschungsevaluation/journalindex/" text:style-name="Internet_20_link" text:visited-style-name="Visited_20_Internet_20_Link">2.388</text:a> (ANN ANAT)</text:p>
            </text:list-item>
            <text:list-item>
              <text:p text:style-name="List_20_1_Content"> Ranking: 0.857/ANATOMY &amp; MORPHOLOGY</text:p>
            </text:list-item>
          </text:list>
        </text:list-item>
        <text:list-item>
          <text:p text:style-name="List_20_1_Content"> <text:a xlink:type="simple" xlink:href="https://doi.org/10.1016/j.aanat.2020.151624" text:style-name="Internet_20_link" text:visited-style-name="Visited_20_Internet_20_Link">doi:10.1016/j.aanat.2020.151624</text:a>  </text:p>
        </text:list-item>
        <text:list-item>
          <text:p text:style-name="List_20_1_Content_Last">  <text:a xlink:type="simple" xlink:href="http://wiki.davidhaberthuer.ch/bibtex/zubler2020" text:style-name="Internet_20_link" text:visited-style-name="Visited_20_Internet_20_Link">BibTeX</text:a></text:p>
        </text:list-item>
      </text:list>
      <text:h text:style-name="Heading_20_2" text:outline-level="2"><text:bookmark-start text:name="__RefHeading___innovative_high-resolution_microct_of_animal_brain_vasculature_38"/><text:bookmark-start text:name="innovative_high-resolution_microct_of_animal_brain_vasculature"/>Innovative high-resolution microCT of animal brain vasculature<text:bookmark-end text:name="__RefHeading___innovative_high-resolution_microct_of_animal_brain_vasculature_38"/><text:bookmark-end text:name="innovative_high-resolution_microct_of_animal_brain_vasculature"/></text:h>
      <text:list text:style-name="List_20_1" text:continue-numbering="false">
        <text:list-item>
          <text:p text:style-name="List_20_1_Content_First"> Ruslan Hlushchuk, David Haberthür, Petr Soukup, Sebastien Barré, Oleksiy-Zakhar Khoma, Johannes Schittny, Neda Haghayegh Jahromi, Audrey Bouchet, Britta Engelhardt, Valentin Djonov</text:p>
        </text:list-item>
        <text:list-item>
          <text:p text:style-name="List_20_1_Content"> <text:a xlink:type="simple" xlink:href="https://www.springer.com/journal/429" text:style-name="Internet_20_link" text:visited-style-name="Visited_20_Internet_20_Link">Brain Structure and Function</text:a></text:p>
          <text:list text:style-name="List_20_1">
            <text:list-item>
              <text:p text:style-name="List_20_1_Content"> ISSN: <text:a xlink:type="simple" xlink:href="https://portal.issn.org/resource/ISSN/1863-2661" text:style-name="Internet_20_link" text:visited-style-name="Visited_20_Internet_20_Link">1863-2661</text:a></text:p>
            </text:list-item>
            <text:list-item>
              <text:p text:style-name="List_20_1_Content"> IF: <text:a xlink:type="simple" xlink:href="https://www.medizin.unibe.ch/forschung/forschungsevaluation/journalindex/" text:style-name="Internet_20_link" text:visited-style-name="Visited_20_Internet_20_Link">3.298</text:a> (BRAIN STRUCT FUNCT)</text:p>
            </text:list-item>
            <text:list-item>
              <text:p text:style-name="List_20_1_Content"> Ranking: 1/ANATOMY &amp; MORPHOLOGY, 0.59055/NEUROSCIENCES</text:p>
            </text:list-item>
          </text:list>
        </text:list-item>
        <text:list-item>
          <text:p text:style-name="List_20_1_Content"> <text:a xlink:type="simple" xlink:href="https://doi.org/10.1007/s00429-020-02158-8" text:style-name="Internet_20_link" text:visited-style-name="Visited_20_Internet_20_Link">doi:10.1007/s00429-020-02158-8</text:a>  </text:p>
        </text:list-item>
        <text:list-item>
          <text:p text:style-name="List_20_1_Content_Last">  <text:a xlink:type="simple" xlink:href="http://wiki.davidhaberthuer.ch/bibtex/hlushchuk2020" text:style-name="Internet_20_link" text:visited-style-name="Visited_20_Internet_20_Link">BibTeX</text:a></text:p>
        </text:list-item>
      </text:list>
      <text:h text:style-name="Heading_20_2" text:outline-level="2"><text:bookmark-start text:name="__RefHeading___development_of_vascularized_nerve_scaffold_using_perfusion-decellularization_and_recellularization_39"/><text:bookmark-start text:name="development_of_vascularized_nerve_scaffold_using_perfusion-decellularization_and_recellularization"/>Development of vascularized nerve scaffold using perfusion-decellularization and recellularization<text:bookmark-end text:name="__RefHeading___development_of_vascularized_nerve_scaffold_using_perfusion-decellularization_and_recellularization_39"/><text:bookmark-end text:name="development_of_vascularized_nerve_scaffold_using_perfusion-decellularization_and_recellularization"/></text:h>
      <text:list text:style-name="List_20_1" text:continue-numbering="false">
        <text:list-item>
          <text:p text:style-name="List_20_1_Content_First"> Tsering Wüthrich, Ioana Lese, David Haberthür, Cédric Zubler, Ruslan Hlushchuk, Ekkehard Hewer, Louis Maistriaux, Pierre Gianello, Benoit Lengele, Robert Rieben, Esther Voegelin, Radu Olariu, Jérôme Duisit, Adriano Taddeo</text:p>
        </text:list-item>
        <text:list-item>
          <text:p text:style-name="List_20_1_Content"> <text:a xlink:type="simple" xlink:href="https://www.journals.elsevier.com/materials-science-and-engineering-c/" text:style-name="Internet_20_link" text:visited-style-name="Visited_20_Internet_20_Link">Materials Science and Engineering: C - Materials for Biological Applications</text:a></text:p>
          <text:list text:style-name="List_20_1">
            <text:list-item>
              <text:p text:style-name="List_20_1_Content"> ISSN: <text:a xlink:type="simple" xlink:href="https://portal.issn.org/resource/ISSN/0928-4931" text:style-name="Internet_20_link" text:visited-style-name="Visited_20_Internet_20_Link">0928-4931</text:a></text:p>
            </text:list-item>
            <text:list-item>
              <text:p text:style-name="List_20_1_Content"> IF: <text:a xlink:type="simple" xlink:href="https://www.medizin.unibe.ch/forschung/forschungsevaluation/journalindex/" text:style-name="Internet_20_link" text:visited-style-name="Visited_20_Internet_20_Link">5.88</text:a> (MAT SCI ENG C-MATER)</text:p>
            </text:list-item>
            <text:list-item>
              <text:p text:style-name="List_20_1_Content"> Ranking: 0.85294/MATERIALS SCIENCE, BIOMATERIALS</text:p>
            </text:list-item>
          </text:list>
        </text:list-item>
        <text:list-item>
          <text:p text:style-name="List_20_1_Content"> <text:a xlink:type="simple" xlink:href="https://doi.org/10.1016/j.msec.2020.111311" text:style-name="Internet_20_link" text:visited-style-name="Visited_20_Internet_20_Link">doi:10.1016/j.msec.2020.111311</text:a>  </text:p>
        </text:list-item>
        <text:list-item>
          <text:p text:style-name="List_20_1_Content_Last"> <text:a xlink:type="simple" xlink:href="http://wiki.davidhaberthuer.ch/bibtex/wuthrich2020" text:style-name="Internet_20_link" text:visited-style-name="Visited_20_Internet_20_Link">BibTeX</text:a></text:p>
        </text:list-item>
      </text:list>
      <text:h text:style-name="Heading_20_2" text:outline-level="2"><text:bookmark-start text:name="__RefHeading___reptile-like_physiology_in_early_jurassic_stem-mammals_40"/><text:bookmark-start text:name="reptile-like_physiology_in_early_jurassic_stem-mammals"/>Reptile-like physiology in Early Jurassic stem-mammals<text:bookmark-end text:name="__RefHeading___reptile-like_physiology_in_early_jurassic_stem-mammals_40"/><text:bookmark-end text:name="reptile-like_physiology_in_early_jurassic_stem-mammals"/></text:h>
      <text:list text:style-name="List_20_1" text:continue-numbering="false">
        <text:list-item>
          <text:p text:style-name="List_20_1_Content_First"> Elis Newham, Pamela Gill, Philippa Brewer, Michael Benton, Vincent Fernandez, Neil Gostling, David Haberthür, Jukka Jernvall, Tuomas Kankanpää, Aki Kallonen, Charles Navarro, Alexandra Pacureanu, Berit Zeller-Plumhoff, Kelly Richards, Kate Robson-Brown, Philipp Schneider, Heikki Suhonen, Paul Tafforeau, Katherine Williams</text:p>
        </text:list-item>
        <text:list-item>
          <text:p text:style-name="List_20_1_Content"> <text:a xlink:type="simple" xlink:href="https://www.nature.com/ncomms//" text:style-name="Internet_20_link" text:visited-style-name="Visited_20_Internet_20_Link">Nature Communications</text:a></text:p>
          <text:list text:style-name="List_20_1">
            <text:list-item>
              <text:p text:style-name="List_20_1_Content"> ISSN: <text:a xlink:type="simple" xlink:href="https://portal.issn.org/resource/ISSN/2041-1723" text:style-name="Internet_20_link" text:visited-style-name="Visited_20_Internet_20_Link">2041-1723</text:a></text:p>
            </text:list-item>
            <text:list-item>
              <text:p text:style-name="List_20_1_Content"> IF: <text:a xlink:type="simple" xlink:href="https://www.medizin.unibe.ch/forschung/forschungsevaluation/journalindex/" text:style-name="Internet_20_link" text:visited-style-name="Visited_20_Internet_20_Link">12.121</text:a> (NAT COMMUN)</text:p>
            </text:list-item>
            <text:list-item>
              <text:p text:style-name="List_20_1_Content"> Ranking: 0.92308/MULTIDISCIPLINARY SCIENCES</text:p>
            </text:list-item>
          </text:list>
        </text:list-item>
        <text:list-item>
          <text:p text:style-name="List_20_1_Content">  <text:a xlink:type="simple" xlink:href="https://doi.org/10.1038/s41467-020-18898-4" text:style-name="Internet_20_link" text:visited-style-name="Visited_20_Internet_20_Link"> doi:10.1038/s41467-020-18898-4</text:a>  </text:p>
        </text:list-item>
        <text:list-item>
          <text:p text:style-name="List_20_1_Content"> <text:a xlink:type="simple" xlink:href="http://wiki.davidhaberthuer.ch/bibtex/newham2020" text:style-name="Internet_20_link" text:visited-style-name="Visited_20_Internet_20_Link">BibTeX</text:a></text:p>
        </text:list-item>
        <text:list-item>
          <text:p text:style-name="List_20_1_Content_Last"> Short (German/English) feature in the <text:a xlink:type="simple" xlink:href="http://overcast.fm/+HkqVquB60/6:55" text:style-name="Internet_20_link" text:visited-style-name="Visited_20_Internet_20_Link"> Science magazine of the Swiss Radio about the manuscript</text:a>.</text:p>
        </text:list-item>
      </text:list>
      <text:h text:style-name="Heading_20_2" text:outline-level="2"><text:bookmark-start text:name="__RefHeading___adaptation_mechanism_of_the_adult_zebrafish_respiratory_organ_to_endurance_training_41"/><text:bookmark-start text:name="adaptation_mechanism_of_the_adult_zebrafish_respiratory_organ_to_endurance_training"/>Adaptation mechanism of the adult zebrafish respiratory organ to endurance training<text:bookmark-end text:name="__RefHeading___adaptation_mechanism_of_the_adult_zebrafish_respiratory_organ_to_endurance_training_41"/><text:bookmark-end text:name="adaptation_mechanism_of_the_adult_zebrafish_respiratory_organ_to_endurance_training"/></text:h>
      <text:list text:style-name="List_20_1" text:continue-numbering="false">
        <text:list-item>
          <text:p text:style-name="List_20_1_Content_First"> Matthias Messerli, Dea Aaldijk, David Haberthür, Helena Röss, Marcos Sande Melon, Carolina Garcia Poyatos, Oleksiy-Zakhar Khoma, Fluri A.M. Wieland, Sarya Fark and Valentin Djonov</text:p>
        </text:list-item>
        <text:list-item>
          <text:p text:style-name="List_20_1_Content"> <text:a xlink:type="simple" xlink:href="https://journals.plos.org/plosone/" text:style-name="Internet_20_link" text:visited-style-name="Visited_20_Internet_20_Link">PLOS One</text:a></text:p>
          <text:list text:style-name="List_20_1">
            <text:list-item>
              <text:p text:style-name="List_20_1_Content"> ISSN: <text:a xlink:type="simple" xlink:href="https://portal.issn.org/resource/ISSN/1932-6203" text:style-name="Internet_20_link" text:visited-style-name="Visited_20_Internet_20_Link">1932-6203</text:a></text:p>
            </text:list-item>
            <text:list-item>
              <text:p text:style-name="List_20_1_Content"> IF: <text:a xlink:type="simple" xlink:href="https://www.medizin.unibe.ch/forschung/forschungsevaluation/journalindex/" text:style-name="Internet_20_link" text:visited-style-name="Visited_20_Internet_20_Link">2.74</text:a></text:p>
            </text:list-item>
            <text:list-item>
              <text:p text:style-name="List_20_1_Content"> Ranking: 0.67692/MULTIDISCIPLINARY SCIENCES</text:p>
            </text:list-item>
          </text:list>
        </text:list-item>
        <text:list-item>
          <text:p text:style-name="List_20_1_Content"> <text:a xlink:type="simple" xlink:href="https://doi.org/10.1371/journal.pone.0228333" text:style-name="Internet_20_link" text:visited-style-name="Visited_20_Internet_20_Link">doi:10.1371/journal.pone.0228333</text:a>  </text:p>
        </text:list-item>
        <text:list-item>
          <text:p text:style-name="List_20_1_Content_Last"> <text:a xlink:type="simple" xlink:href="http://wiki.davidhaberthuer.ch/bibtex/messerliaaldijk2020" text:style-name="Internet_20_link" text:visited-style-name="Visited_20_Internet_20_Link">BibTeX</text:a></text:p>
        </text:list-item>
      </text:list>
      <text:h text:style-name="Heading_20_1" text:outline-level="1"><text:bookmark-start text:name="__RefHeading___NoTitle_42"/><text:bookmark-start text:name="section6"/>2018<text:bookmark-end text:name="__RefHeading___NoTitle_42"/><text:bookmark-end text:name="section6"/></text:h>
      <text:h text:style-name="Heading_20_2" text:outline-level="2"><text:bookmark-start text:name="__RefHeading___direct_determination_of_dissolution_rates_at_crystal_surface_using_3d_x-ray_micro-tomography_43"/><text:bookmark-start text:name="direct_determination_of_dissolution_rates_at_crystal_surface_using_3d_x-ray_micro-tomography"/>Direct determination of dissolution rates at crystal surface using 3D X-ray micro-tomography<text:bookmark-end text:name="__RefHeading___direct_determination_of_dissolution_rates_at_crystal_surface_using_3d_x-ray_micro-tomography_43"/><text:bookmark-end text:name="direct_determination_of_dissolution_rates_at_crystal_surface_using_3d_x-ray_micro-tomography"/></text:h>
      <text:list text:style-name="List_20_1" text:continue-numbering="false">
        <text:list-item>
          <text:p text:style-name="List_20_1_Content_First"> Catherine Noiriel, Matthias Oursin, Giuseppe Saldi and David Haberthür</text:p>
        </text:list-item>
        <text:list-item>
          <text:p text:style-name="List_20_1_Content"> <text:a xlink:type="simple" xlink:href="https://pubs.acs.org/journal/aesccq" text:style-name="Internet_20_link" text:visited-style-name="Visited_20_Internet_20_Link">ACS Earth and Space Chemistry</text:a></text:p>
          <text:list text:style-name="List_20_1">
            <text:list-item>
              <text:p text:style-name="List_20_1_Content"> ISSN: <text:a xlink:type="simple" xlink:href="https://portal.issn.org/resource/ISSN/2472-3452" text:style-name="Internet_20_link" text:visited-style-name="Visited_20_Internet_20_Link">2472-3452</text:a></text:p>
            </text:list-item>
            <text:list-item>
              <text:p text:style-name="List_20_1_Content"> IF: <text:a xlink:type="simple" xlink:href="https://www.medizin.unibe.ch/forschung/forschungsevaluation/journalindex/" text:style-name="Internet_20_link" text:visited-style-name="Visited_20_Internet_20_Link">3.418</text:a> (ACS EARTH SPACE CHEM)</text:p>
            </text:list-item>
            <text:list-item>
              <text:p text:style-name="List_20_1_Content"> Ranking: 0.775/GEOCHEMISTRY &amp; GEOPHYSICS, 0.64671/CHEMISTRY, MULTIDISCIPLINARY</text:p>
            </text:list-item>
          </text:list>
        </text:list-item>
        <text:list-item>
          <text:p text:style-name="List_20_1_Content"> <text:a xlink:type="simple" xlink:href="https://doi.org/10.1021/acsearthspacechem.8b00143" text:style-name="Internet_20_link" text:visited-style-name="Visited_20_Internet_20_Link">doi:10.1021/acsearthspacechem.8b00143</text:a>  </text:p>
        </text:list-item>
        <text:list-item>
          <text:p text:style-name="List_20_1_Content_Last"> <text:a xlink:type="simple" xlink:href="http://wiki.davidhaberthuer.ch/bibtex/noiriel2018" text:style-name="Internet_20_link" text:visited-style-name="Visited_20_Internet_20_Link">BibTeX</text:a></text:p>
        </text:list-item>
      </text:list>
      <text:h text:style-name="Heading_20_2" text:outline-level="2"><text:bookmark-start text:name="__RefHeading___ex_vivo_microangioctadvances_in_microvascular_imaging_44"/><text:bookmark-start text:name="ex_vivo_microangioctadvances_in_microvascular_imaging"/>Ex vivo microangioCT: Advances in microvascular imaging<text:bookmark-end text:name="__RefHeading___ex_vivo_microangioctadvances_in_microvascular_imaging_44"/><text:bookmark-end text:name="ex_vivo_microangioctadvances_in_microvascular_imaging"/></text:h>
      <text:list text:style-name="List_20_1" text:continue-numbering="false">
        <text:list-item>
          <text:p text:style-name="List_20_1_Content_First"> Ruslan Hlushchuk, David Haberthür, Valentin Djonov </text:p>
        </text:list-item>
        <text:list-item>
          <text:p text:style-name="List_20_1_Content"> <text:a xlink:type="simple" xlink:href="https://www.journals.elsevier.com/vascular-pharmacology" text:style-name="Internet_20_link" text:visited-style-name="Visited_20_Internet_20_Link">Vascular Pharmacology</text:a></text:p>
          <text:list text:style-name="List_20_1">
            <text:list-item>
              <text:p text:style-name="List_20_1_Content"> ISSN: <text:a xlink:type="simple" xlink:href="https://portal.issn.org/resource/ISSN/1537-1891" text:style-name="Internet_20_link" text:visited-style-name="Visited_20_Internet_20_Link">1537-1891</text:a></text:p>
            </text:list-item>
            <text:list-item>
              <text:p text:style-name="List_20_1_Content"> IF: <text:a xlink:type="simple" xlink:href="https://www.medizin.unibe.ch/forschung/forschungsevaluation/journalindex/" text:style-name="Internet_20_link" text:visited-style-name="Visited_20_Internet_20_Link">4.152</text:a> (VASC PHARMACOL)</text:p>
            </text:list-item>
            <text:list-item>
              <text:p text:style-name="List_20_1_Content"> Ranking: 0.80916/PHARMACOLOGY &amp; PHARMACY</text:p>
            </text:list-item>
          </text:list>
        </text:list-item>
        <text:list-item>
          <text:p text:style-name="List_20_1_Content"> <text:a xlink:type="simple" xlink:href="https://doi.org/10.1016/j.vph.2018.09.003" text:style-name="Internet_20_link" text:visited-style-name="Visited_20_Internet_20_Link">doi:10.1016/j.vph.2018.09.003</text:a>  </text:p>
        </text:list-item>
        <text:list-item>
          <text:p text:style-name="List_20_1_Content_Last"> <text:a xlink:type="simple" xlink:href="http://wiki.davidhaberthuer.ch/bibtex/hlushchuk2018" text:style-name="Internet_20_link" text:visited-style-name="Visited_20_Internet_20_Link">BibTeX</text:a></text:p>
        </text:list-item>
      </text:list>
      <text:h text:style-name="Heading_20_1" text:outline-level="1"><text:bookmark-start text:name="__RefHeading___NoTitle_45"/><text:bookmark-start text:name="section7"/>2017<text:bookmark-end text:name="__RefHeading___NoTitle_45"/><text:bookmark-end text:name="section7"/></text:h>
      <text:h text:style-name="Heading_20_2" text:outline-level="2"><text:bookmark-start text:name="__RefHeading___synchrotron_microtomography_reveals_the_fine_three-dimensional_porosity_of_composite_polysaccharide_aerogels_46"/><text:bookmark-start text:name="synchrotron_microtomography_reveals_the_fine_three-dimensional_porosity_of_composite_polysaccharide_aerogels"/>Synchrotron Microtomography Reveals the Fine Three-Dimensional Porosity of Composite Polysaccharide Aerogels<text:bookmark-end text:name="__RefHeading___synchrotron_microtomography_reveals_the_fine_three-dimensional_porosity_of_composite_polysaccharide_aerogels_46"/><text:bookmark-end text:name="synchrotron_microtomography_reveals_the_fine_three-dimensional_porosity_of_composite_polysaccharide_aerogels"/></text:h>
      <text:list text:style-name="List_20_1" text:continue-numbering="false">
        <text:list-item>
          <text:p text:style-name="List_20_1_Content_First"> Abdul Ghafar, Kirsti Parikka, David Haberthür, Maija Tenkanen, Kirsi S. Mikkonen and Jussi-Petteri Suuronen</text:p>
        </text:list-item>
        <text:list-item>
          <text:p text:style-name="List_20_1_Content"> <text:a xlink:type="simple" xlink:href="http://www.mdpi.com/journal/materials" text:style-name="Internet_20_link" text:visited-style-name="Visited_20_Internet_20_Link">Materials</text:a></text:p>
          <text:list text:style-name="List_20_1">
            <text:list-item>
              <text:p text:style-name="List_20_1_Content"> IF 2017: <text:a xlink:type="simple" xlink:href="https://www.medizin.unibe.ch/forschung/forschungsevaluation/journalindex/" text:style-name="Internet_20_link" text:visited-style-name="Visited_20_Internet_20_Link"> 2.467</text:a></text:p>
            </text:list-item>
          </text:list>
        </text:list-item>
        <text:list-item>
          <text:p text:style-name="List_20_1_Content"> <text:a xlink:type="simple" xlink:href="http://doi.org/10.3390/ma10080871" text:style-name="Internet_20_link" text:visited-style-name="Visited_20_Internet_20_Link">doi:10.3390/ma10080871</text:a>  </text:p>
        </text:list-item>
        <text:list-item>
          <text:p text:style-name="List_20_1_Content_Last"> <text:a xlink:type="simple" xlink:href="http://wiki.davidhaberthuer.ch/bibtex/ghafar2017" text:style-name="Internet_20_link" text:visited-style-name="Visited_20_Internet_20_Link">BibTeX</text:a></text:p>
        </text:list-item>
      </text:list>
      <text:h text:style-name="Heading_20_2" text:outline-level="2"><text:bookmark-start text:name="__RefHeading___correlative_imaging_of_the_murine_hind_limb_vasculature_and_muscle_tissue_by_microct_and_light_microscopy_47"/><text:bookmark-start text:name="correlative_imaging_of_the_murine_hind_limb_vasculature_and_muscle_tissue_by_microct_and_light_microscopy"/>Correlative Imaging of the Murine Hind Limb Vasculature and Muscle Tissue by MicroCT and Light Microscopy<text:bookmark-end text:name="__RefHeading___correlative_imaging_of_the_murine_hind_limb_vasculature_and_muscle_tissue_by_microct_and_light_microscopy_47"/><text:bookmark-end text:name="correlative_imaging_of_the_murine_hind_limb_vasculature_and_muscle_tissue_by_microct_and_light_microscopy"/></text:h>
      <text:list text:style-name="List_20_1" text:continue-numbering="false">
        <text:list-item>
          <text:p text:style-name="List_20_1_Content_First"> Laura Schaad, Ruslan Hlushchuk, Sébastien Barré, Roberto Gianni-Barrera, David Haberthür, Andrea Banfi, Valentin Djonov</text:p>
        </text:list-item>
        <text:list-item>
          <text:p text:style-name="List_20_1_Content"> <text:a xlink:type="simple" xlink:href="http://www.nature.com/srep/" text:style-name="Internet_20_link" text:visited-style-name="Visited_20_Internet_20_Link">Scientific Reports</text:a></text:p>
          <text:list text:style-name="List_20_1">
            <text:list-item>
              <text:p text:style-name="List_20_1_Content"> ISSN: <text:a xlink:type="simple" xlink:href="https://portal.issn.org/resource/ISSN/2045-2322" text:style-name="Internet_20_link" text:visited-style-name="Visited_20_Internet_20_Link">2045-2322</text:a></text:p>
            </text:list-item>
            <text:list-item>
              <text:p text:style-name="List_20_1_Content"> IF: <text:a xlink:type="simple" xlink:href="https://www.medizin.unibe.ch/forschung/forschungsevaluation/journalindex/" text:style-name="Internet_20_link" text:visited-style-name="Visited_20_Internet_20_Link">3.998</text:a> (SCI REP-UK)</text:p>
            </text:list-item>
            <text:list-item>
              <text:p text:style-name="List_20_1_Content"> Ranking: 0.8/MULTIDISCIPLINARY SCIENCES</text:p>
            </text:list-item>
          </text:list>
        </text:list-item>
        <text:list-item>
          <text:p text:style-name="List_20_1_Content"> <text:a xlink:type="simple" xlink:href="http://doi.org/10.1038/srep41842" text:style-name="Internet_20_link" text:visited-style-name="Visited_20_Internet_20_Link">doi:10.1038/srep41842</text:a>  </text:p>
        </text:list-item>
        <text:list-item>
          <text:p text:style-name="List_20_1_Content_Last"> <text:a xlink:type="simple" xlink:href="http://wiki.davidhaberthuer.ch/bibtex/schaad2017" text:style-name="Internet_20_link" text:visited-style-name="Visited_20_Internet_20_Link">BibTeX</text:a></text:p>
        </text:list-item>
      </text:list>
      <text:h text:style-name="Heading_20_1" text:outline-level="1"><text:bookmark-start text:name="__RefHeading___NoTitle_48"/><text:bookmark-start text:name="section8"/>2016<text:bookmark-end text:name="__RefHeading___NoTitle_48"/><text:bookmark-end text:name="section8"/></text:h>
      <text:h text:style-name="Heading_20_2" text:outline-level="2"><text:bookmark-start text:name="__RefHeading___synchrotron_x-ray_computed_microtomography_study_on_gas_hydrate_decomposition_in_a_sedimentary_matrix_49"/><text:bookmark-start text:name="synchrotron_x-ray_computed_microtomography_study_on_gas_hydrate_decomposition_in_a_sedimentary_matrix"/>Synchrotron X-ray computed microtomography study on gas hydrate decomposition in a sedimentary matrix<text:bookmark-end text:name="__RefHeading___synchrotron_x-ray_computed_microtomography_study_on_gas_hydrate_decomposition_in_a_sedimentary_matrix_49"/><text:bookmark-end text:name="synchrotron_x-ray_computed_microtomography_study_on_gas_hydrate_decomposition_in_a_sedimentary_matrix"/></text:h>
      <text:list text:style-name="List_20_1" text:continue-numbering="false">
        <text:list-item>
          <text:p text:style-name="List_20_1_Content_First"> Lei Yang,  Andrzej Falenty, Marwen Chaouachi, David Haberthür, Werner F. Kuhs</text:p>
        </text:list-item>
        <text:list-item>
          <text:p text:style-name="List_20_1_Content"> <text:a xlink:type="simple" xlink:href="http://agupubs.onlinelibrary.wiley.com/agu/journal/10.1002/(ISSN)1525-2027/" text:style-name="Internet_20_link" text:visited-style-name="Visited_20_Internet_20_Link">Geochemistry, Geophysics, Geosystems</text:a></text:p>
          <text:list text:style-name="List_20_1">
            <text:list-item>
              <text:p text:style-name="List_20_1_Content"> IF 2016 <text:a xlink:type="simple" xlink:href="https://www.medizin.unibe.ch/forschung/forschungsevaluation/journalindex/" text:style-name="Internet_20_link" text:visited-style-name="Visited_20_Internet_20_Link"> 3.201</text:a></text:p>
            </text:list-item>
          </text:list>
        </text:list-item>
        <text:list-item>
          <text:p text:style-name="List_20_1_Content"> <text:a xlink:type="simple" xlink:href="http://doi.org/10.1002/2016GC006521" text:style-name="Internet_20_link" text:visited-style-name="Visited_20_Internet_20_Link">doi:10.1002/2016GC006521</text:a>  </text:p>
        </text:list-item>
        <text:list-item>
          <text:p text:style-name="List_20_1_Content_Last"> <text:a xlink:type="simple" xlink:href="http://wiki.davidhaberthuer.ch/bibtex/yang2016" text:style-name="Internet_20_link" text:visited-style-name="Visited_20_Internet_20_Link">BibTeX</text:a></text:p>
        </text:list-item>
      </text:list>
      <text:h text:style-name="Heading_20_2" text:outline-level="2"><text:bookmark-start text:name="__RefHeading___the_total_number_of_acini_remains_constant_throughout_postnatal_rat_lung_development_50"/><text:bookmark-start text:name="the_total_number_of_acini_remains_constant_throughout_postnatal_rat_lung_development"/>The total number of acini remains constant throughout postnatal rat lung development<text:bookmark-end text:name="__RefHeading___the_total_number_of_acini_remains_constant_throughout_postnatal_rat_lung_development_50"/><text:bookmark-end text:name="the_total_number_of_acini_remains_constant_throughout_postnatal_rat_lung_development"/></text:h>
      <text:list text:style-name="List_20_1" text:continue-numbering="false">
        <text:list-item>
          <text:p text:style-name="List_20_1_Content_First"> Sébastien F. Barré, David Haberthür, Tiziana P. Cremona, Marco Stampanoni and Johannes C. Schittny</text:p>
        </text:list-item>
        <text:list-item>
          <text:p text:style-name="List_20_1_Content"> <text:a xlink:type="simple" xlink:href="https://www.physiology.org/journal/ajplung" text:style-name="Internet_20_link" text:visited-style-name="Visited_20_Internet_20_Link">American Journal of Physiology - Lung Cellular and Molecular Physiology</text:a></text:p>
          <text:list text:style-name="List_20_1">
            <text:list-item>
              <text:p text:style-name="List_20_1_Content"> IF 2016: <text:a xlink:type="simple" xlink:href="https://www.medizin.unibe.ch/forschung/forschungsevaluation/journalindex/" text:style-name="Internet_20_link" text:visited-style-name="Visited_20_Internet_20_Link"> 4.281</text:a></text:p>
            </text:list-item>
          </text:list>
        </text:list-item>
        <text:list-item>
          <text:p text:style-name="List_20_1_Content"> <text:a xlink:type="simple" xlink:href="http://doi.org/10.1152/ajplung.00325.2016" text:style-name="Internet_20_link" text:visited-style-name="Visited_20_Internet_20_Link">doi:10.1152/ajplung.00325.2016</text:a>  </text:p>
        </text:list-item>
        <text:list-item>
          <text:p text:style-name="List_20_1_Content_Last"> <text:a xlink:type="simple" xlink:href="http://wiki.davidhaberthuer.ch/bibtex/barre2016" text:style-name="Internet_20_link" text:visited-style-name="Visited_20_Internet_20_Link">BibTeX</text:a></text:p>
        </text:list-item>
      </text:list>
      <text:h text:style-name="Heading_20_2" text:outline-level="2"><text:bookmark-start text:name="__RefHeading___on_the_path_to_the_digital_rock_physics_of_gas_hydrate_bearing_sediments_processing_of_in-situ_synchrotron-tomography_data_51"/><text:bookmark-start text:name="on_the_path_to_the_digital_rock_physics_of_gas_hydrate_bearing_sediments_processing_of_in-situ_synchrotron-tomography_data"/>On the path to the digital rock physics of gas hydrate bearing sediments – processing of in-situ synchrotron-tomography data<text:bookmark-end text:name="__RefHeading___on_the_path_to_the_digital_rock_physics_of_gas_hydrate_bearing_sediments_processing_of_in-situ_synchrotron-tomography_data_51"/><text:bookmark-end text:name="on_the_path_to_the_digital_rock_physics_of_gas_hydrate_bearing_sediments_processing_of_in-situ_synchrotron-tomography_data"/></text:h>
      <text:list text:style-name="List_20_1" text:continue-numbering="false">
        <text:list-item>
          <text:p text:style-name="List_20_1_Content_First"> Kathleen Sell, Erik-H. Saenger, Andrzej Falenty, Marwen Chaouachi, David Haberthür, Frieder Enzmann, Werner F. Kuhs, Michael Kersten</text:p>
        </text:list-item>
        <text:list-item>
          <text:p text:style-name="List_20_1_Content"> <text:a xlink:type="simple" xlink:href="http://www.solid-earth-discuss.net/se-2016-54/" text:style-name="Internet_20_link" text:visited-style-name="Visited_20_Internet_20_Link">Solid Earth</text:a></text:p>
          <text:list text:style-name="List_20_1">
            <text:list-item>
              <text:p text:style-name="List_20_1_Content"> IF 2016: <text:a xlink:type="simple" xlink:href="https://www.medizin.unibe.ch/forschung/forschungsevaluation/journalindex/" text:style-name="Internet_20_link" text:visited-style-name="Visited_20_Internet_20_Link"> 3.495</text:a></text:p>
            </text:list-item>
          </text:list>
        </text:list-item>
        <text:list-item>
          <text:p text:style-name="List_20_1_Content"> <text:a xlink:type="simple" xlink:href="https://doi.org/10.5194/se-7-1243-2016" text:style-name="Internet_20_link" text:visited-style-name="Visited_20_Internet_20_Link">doi:10.5194/se-7-1243-2016</text:a>  </text:p>
        </text:list-item>
        <text:list-item>
          <text:p text:style-name="List_20_1_Content_Last"> <text:a xlink:type="simple" xlink:href="http://wiki.davidhaberthuer.ch/bibtex/sell2016" text:style-name="Internet_20_link" text:visited-style-name="Visited_20_Internet_20_Link">BibTeX</text:a></text:p>
        </text:list-item>
      </text:list>
      <text:h text:style-name="Heading_20_1" text:outline-level="1"><text:bookmark-start text:name="__RefHeading___NoTitle_52"/><text:bookmark-start text:name="section9"/>2015<text:bookmark-end text:name="__RefHeading___NoTitle_52"/><text:bookmark-end text:name="section9"/></text:h>
      <text:h text:style-name="Heading_20_2" text:outline-level="2"><text:bookmark-start text:name="__RefHeading___microstructural_evolution_of_gas_hydrates_in_sedimentary_matrices_observed_with_synchrotron_x-ray_computed_tomographic_microscopy_53"/><text:bookmark-start text:name="microstructural_evolution_of_gas_hydrates_in_sedimentary_matrices_observed_with_synchrotron_x-ray_computed_tomographic_microscopy"/>Microstructural evolution of gas hydrates in sedimentary matrices observed with synchrotron X-ray computed tomographic microscopy<text:bookmark-end text:name="__RefHeading___microstructural_evolution_of_gas_hydrates_in_sedimentary_matrices_observed_with_synchrotron_x-ray_computed_tomographic_microscopy_53"/><text:bookmark-end text:name="microstructural_evolution_of_gas_hydrates_in_sedimentary_matrices_observed_with_synchrotron_x-ray_computed_tomographic_microscopy"/></text:h>
      <text:list text:style-name="List_20_1" text:continue-numbering="false">
        <text:list-item>
          <text:p text:style-name="List_20_1_Content_First"> Marwen Chaouachi, Andrzej Falenty, Kathleen Sell, Frieder Enzmann, Michael Kersten, David Haberthür, Werner F. Kuhs</text:p>
        </text:list-item>
        <text:list-item>
          <text:p text:style-name="List_20_1_Content"> <text:a xlink:type="simple" xlink:href="http://agupubs.onlinelibrary.wiley.com/agu/journal/10.1002/%28ISSN%291525-2027/" text:style-name="Internet_20_link" text:visited-style-name="Visited_20_Internet_20_Link">Geochemistry, Geophysics, Geosystems</text:a></text:p>
          <text:list text:style-name="List_20_1">
            <text:list-item>
              <text:p text:style-name="List_20_1_Content"> IF 2015: <text:a xlink:type="simple" xlink:href="https://www.medizin.unibe.ch/forschung/forschungsevaluation/journalindex/" text:style-name="Internet_20_link" text:visited-style-name="Visited_20_Internet_20_Link"> 2.993</text:a></text:p>
            </text:list-item>
          </text:list>
        </text:list-item>
        <text:list-item>
          <text:p text:style-name="List_20_1_Content"> <text:a xlink:type="simple" xlink:href="http://dx.doi.org/10.1002/2015GC005811" text:style-name="Internet_20_link" text:visited-style-name="Visited_20_Internet_20_Link">doi:10.1002/2015GC005811</text:a>  </text:p>
        </text:list-item>
        <text:list-item>
          <text:p text:style-name="List_20_1_Content_Last"> <text:a xlink:type="simple" xlink:href="http://wiki.davidhaberthuer.ch/bibtex/chaouachi2015" text:style-name="Internet_20_link" text:visited-style-name="Visited_20_Internet_20_Link">BibTeX</text:a></text:p>
        </text:list-item>
      </text:list>
      <text:h text:style-name="Heading_20_1" text:outline-level="1"><text:bookmark-start text:name="__RefHeading___NoTitle_54"/><text:bookmark-start text:name="section10"/>2014<text:bookmark-end text:name="__RefHeading___NoTitle_54"/><text:bookmark-end text:name="section10"/></text:h>
      <text:h text:style-name="Heading_20_2" text:outline-level="2"><text:bookmark-start text:name="__RefHeading___assessment_of_the_3d_pore_structure_and_individual_components_of_pre-shaped_catalyst_bodies_by_x-ray_imaging_55"/><text:bookmark-start text:name="assessment_of_the_3d_pore_structure_and_individual_components_of_pre-shaped_catalyst_bodies_by_x-ray_imaging"/>Assessment of the 3D Pore Structure and Individual Components of Pre-Shaped Catalyst Bodies by X-Ray Imaging<text:bookmark-end text:name="__RefHeading___assessment_of_the_3d_pore_structure_and_individual_components_of_pre-shaped_catalyst_bodies_by_x-ray_imaging_55"/><text:bookmark-end text:name="assessment_of_the_3d_pore_structure_and_individual_components_of_pre-shaped_catalyst_bodies_by_x-ray_imaging"/></text:h>
      <text:list text:style-name="List_20_1" text:continue-numbering="false">
        <text:list-item>
          <text:p text:style-name="List_20_1_Content_First"> Julio C. da Silva, Kevin Mader,  Mirko Holler, David Haberthür, Ana Diaz, Manuel Guizar-Sicairos, Wu-Cheng Cheng, Yuying Shu, Jörg Raabe, Andreas Menzel, and Jeroen A. van Bokhoven</text:p>
        </text:list-item>
        <text:list-item>
          <text:p text:style-name="List_20_1_Content"> <text:a xlink:type="simple" xlink:href="http://onlinelibrary.wiley.com/journal/10.1002/%28ISSN%291867-3899" text:style-name="Internet_20_link" text:visited-style-name="Visited_20_Internet_20_Link">ChemCatChem</text:a></text:p>
          <text:list text:style-name="List_20_1">
            <text:list-item>
              <text:p text:style-name="List_20_1_Content"> IF 2014: <text:a xlink:type="simple" xlink:href="https://www.medizin.unibe.ch/forschung/forschungsevaluation/journalindex/" text:style-name="Internet_20_link" text:visited-style-name="Visited_20_Internet_20_Link"> 4.556</text:a></text:p>
            </text:list-item>
          </text:list>
        </text:list-item>
        <text:list-item>
          <text:p text:style-name="List_20_1_Content"> <text:a xlink:type="simple" xlink:href="http://dx.doi.org/10.1002/cctc.201402925" text:style-name="Internet_20_link" text:visited-style-name="Visited_20_Internet_20_Link">doi:10.1002/cctc.201402925</text:a>  </text:p>
        </text:list-item>
        <text:list-item>
          <text:p text:style-name="List_20_1_Content_Last"> <text:a xlink:type="simple" xlink:href="http://wiki.davidhaberthuer.ch/bibtex/dasilva2014" text:style-name="Internet_20_link" text:visited-style-name="Visited_20_Internet_20_Link">BibTeX</text:a></text:p>
        </text:list-item>
      </text:list>
      <text:h text:style-name="Heading_20_2" text:outline-level="2"><text:bookmark-start text:name="__RefHeading___messtechnik_und_sensorik_am_paul_scherrer_institut_56"/><text:bookmark-start text:name="messtechnik_und_sensorik_am_paul_scherrer_institut"/>Messtechnik und Sensorik am Paul Scherrer Institut<text:bookmark-end text:name="__RefHeading___messtechnik_und_sensorik_am_paul_scherrer_institut_56"/><text:bookmark-end text:name="messtechnik_und_sensorik_am_paul_scherrer_institut"/></text:h>
      <text:list text:style-name="List_20_1" text:continue-numbering="false">
        <text:list-item>
          <text:p text:style-name="List_20_1_Content_First"> Dominic Greiffenberg, David Haberthür, Eberhard H. Lehmann, Jürg Schefer, Niklaus Schlumpf, Bernd Schmitt und Marco Stampanoni</text:p>
        </text:list-item>
        <text:list-item>
          <text:p text:style-name="List_20_1_Content"> Book chapter for <text:a xlink:type="simple" xlink:href="https://www.nzz-libro.ch/Ingenieure-bauen-die-Schweiz-978-3-03823-912-3" text:style-name="Internet_20_link" text:visited-style-name="Visited_20_Internet_20_Link">Ingenieure bauen die Schweiz</text:a>, Technikgeschichte aus erster Hand, Band 2</text:p>
        </text:list-item>
        <text:list-item>
          <text:p text:style-name="List_20_1_Content_Last"> ISBN: <text:a xlink:type="simple" xlink:href="https://www.worldcat.org/search?q=978-3-03823-912-3" text:style-name="Internet_20_link" text:visited-style-name="Visited_20_Internet_20_Link">978-3-03823-912-3</text:a></text:p>
        </text:list-item>
      </text:list>
      <text:h text:style-name="Heading_20_2" text:outline-level="2"><text:bookmark-start text:name="__RefHeading___synchrotron-based_x-ray_tomographic_microscopy_for_visualization_of_three-dimensional_collagen_matrices_57"/><text:bookmark-start text:name="synchrotron-based_x-ray_tomographic_microscopy_for_visualization_of_three-dimensional_collagen_matrices"/>Synchrotron-based X-ray tomographic microscopy for visualization of three-dimensional collagen matrices<text:bookmark-end text:name="__RefHeading___synchrotron-based_x-ray_tomographic_microscopy_for_visualization_of_three-dimensional_collagen_matrices_57"/><text:bookmark-end text:name="synchrotron-based_x-ray_tomographic_microscopy_for_visualization_of_three-dimensional_collagen_matrices"/></text:h>
      <text:list text:style-name="List_20_1" text:continue-numbering="false">
        <text:list-item>
          <text:p text:style-name="List_20_1_Content_First"> A M Pabst, W Wagner, A Kasaj, S Gebhardt, M Ackermann, A Astolfo, F Marone, D Haberthür, F Enzmann, Moritz A Konerding</text:p>
        </text:list-item>
        <text:list-item>
          <text:p text:style-name="List_20_1_Content"> <text:a xlink:type="simple" xlink:href="http://www.springer.com/medicine/dentistry/journal/784" text:style-name="Internet_20_link" text:visited-style-name="Visited_20_Internet_20_Link">Clinical Oral Investigations</text:a></text:p>
          <text:list text:style-name="List_20_1">
            <text:list-item>
              <text:p text:style-name="List_20_1_Content"> IF 2015: <text:a xlink:type="simple" xlink:href="https://www.medizin.unibe.ch/forschung/forschungsevaluation/journalindex/" text:style-name="Internet_20_link" text:visited-style-name="Visited_20_Internet_20_Link"> 2.207</text:a></text:p>
            </text:list-item>
          </text:list>
        </text:list-item>
        <text:list-item>
          <text:p text:style-name="List_20_1_Content"> <text:a xlink:type="simple" xlink:href="http://dx.doi.org/10.1007/s00784-014-1312-4" text:style-name="Internet_20_link" text:visited-style-name="Visited_20_Internet_20_Link">doi:10.1007/s00784-014-1312-4</text:a>  </text:p>
        </text:list-item>
        <text:list-item>
          <text:p text:style-name="List_20_1_Content_Last"> <text:a xlink:type="simple" xlink:href="http://wiki.davidhaberthuer.ch/bibtex/pabst2014a" text:style-name="Internet_20_link" text:visited-style-name="Visited_20_Internet_20_Link">BibTeX</text:a></text:p>
        </text:list-item>
      </text:list>
      <text:h text:style-name="Heading_20_2" text:outline-level="2"><text:bookmark-start text:name="__RefHeading___efficient_estimation_of_the_total_number_of_acini_in_adult_rat_lung_58"/><text:bookmark-start text:name="efficient_estimation_of_the_total_number_of_acini_in_adult_rat_lung"/>Efficient estimation of the total number of acini in adult rat lung<text:bookmark-end text:name="__RefHeading___efficient_estimation_of_the_total_number_of_acini_in_adult_rat_lung_58"/><text:bookmark-end text:name="efficient_estimation_of_the_total_number_of_acini_in_adult_rat_lung"/></text:h>
      <text:list text:style-name="List_20_1" text:continue-numbering="false">
        <text:list-item>
          <text:p text:style-name="List_20_1_Content_First"> Sébastien F. Barré, David Haberthür, Marco Stampanoni, Johannes C. Schittny</text:p>
        </text:list-item>
        <text:list-item>
          <text:p text:style-name="List_20_1_Content"> <text:a xlink:type="simple" xlink:href="http://physreports.physiology.org/" text:style-name="Internet_20_link" text:visited-style-name="Visited_20_Internet_20_Link">Physiological Reports</text:a></text:p>
          <text:list text:style-name="List_20_1">
            <text:list-item>
              <text:p text:style-name="List_20_1_Content"> IF 2014: <text:a xlink:type="simple" xlink:href="https://www.google.com/search?safe=off&amp;hl=en&amp;sxsrf=ALeKk01yF9iizDgmlJvQ-GTIM3pqc-2Fjw%3A1601294098121&amp;ei=Es9xX8H9BoWigQbLqrSoDA&amp;q=Physiological+Reports+2051-817X+impact+factor&amp;oq=Physiological+Reports+2051-817X+impact+factor&amp;gs_lcp=CgZwc3ktYWIQAzIECCMQJzIECCMQJzoECAAQR1CbDFjOEGDsE2gAcAJ4AIABaogBxAGSAQMxLjGYAQCgAQGqAQdnd3Mtd2l6yAEIwAEB&amp;sclient=psy-ab&amp;ved=0ahUKEwjBzpiv5YvsAhUFUcAKHUsVDcUQ4dUDCAw&amp;uact=5" text:style-name="Internet_20_link" text:visited-style-name="Visited_20_Internet_20_Link"> 1.26</text:a></text:p>
            </text:list-item>
          </text:list>
        </text:list-item>
        <text:list-item>
          <text:p text:style-name="List_20_1_Content"> <text:a xlink:type="simple" xlink:href="http://dx.doi.org/10.14814/phy2.12063" text:style-name="Internet_20_link" text:visited-style-name="Visited_20_Internet_20_Link">doi:10.14814/phy2.12063</text:a>  </text:p>
        </text:list-item>
        <text:list-item>
          <text:p text:style-name="List_20_1_Content_Last"> <text:a xlink:type="simple" xlink:href="http://wiki.davidhaberthuer.ch/bibtex/barre2014" text:style-name="Internet_20_link" text:visited-style-name="Visited_20_Internet_20_Link">BibTeX</text:a></text:p>
        </text:list-item>
      </text:list>
      <text:h text:style-name="Heading_20_2" text:outline-level="2"><text:bookmark-start text:name="__RefHeading___in-situ_micro-structural_studies_of_gas_hydrate_formation_in_sedimentary_matrices_59"/><text:bookmark-start text:name="in-situ_micro-structural_studies_of_gas_hydrate_formation_in_sedimentary_matrices"/>In-situ micro-structural studies of gas hydrate formation in sedimentary matrices<text:bookmark-end text:name="__RefHeading___in-situ_micro-structural_studies_of_gas_hydrate_formation_in_sedimentary_matrices_59"/><text:bookmark-end text:name="in-situ_micro-structural_studies_of_gas_hydrate_formation_in_sedimentary_matrices"/></text:h>
      <text:list text:style-name="List_20_1" text:continue-numbering="false">
        <text:list-item>
          <text:p text:style-name="List_20_1_Content_First"> Werner F. Kuhs, Marwen Chaouachi, Andrzej Falenty, Kathleen Sell, Jens-Oliver Schwarz, Martin Wolf, Frieder Enzmann, Michael Kersten, David Haberthür</text:p>
        </text:list-item>
        <text:list-item>
          <text:p text:style-name="List_20_1_Content"> Submitted to the Proceedings of the <text:a xlink:type="simple" xlink:href="http://www.icgh8.org/" text:style-name="Internet_20_link" text:visited-style-name="Visited_20_Internet_20_Link">8th International Conference on Gas Hydrates (ICGH8-2014)</text:a> in Beijing, China, 28 July - 1 August, 2014</text:p>
        </text:list-item>
        <text:list-item>
          <text:p text:style-name="List_20_1_Content_Last"> Submitted to the <text:a xlink:type="simple" xlink:href="http://www.egu2015.eu/" text:style-name="Internet_20_link" text:visited-style-name="Visited_20_Internet_20_Link">EGU General Assembly 2015</text:a>, BG7.3 in Vienna, Austria, 12 – 17 April 2015</text:p>
        </text:list-item>
      </text:list>
      <text:h text:style-name="Heading_20_2" text:outline-level="2"><text:bookmark-start text:name="__RefHeading___imaging_angiogenesisperspectives_and_opportunities_in_tumour_research_a_method_display_60"/><text:bookmark-start text:name="imaging_angiogenesisperspectives_and_opportunities_in_tumour_research_a_method_display"/>Imaging angiogenesis: Perspectives and opportunities in tumour research – A method display<text:bookmark-end text:name="__RefHeading___imaging_angiogenesisperspectives_and_opportunities_in_tumour_research_a_method_display_60"/><text:bookmark-end text:name="imaging_angiogenesisperspectives_and_opportunities_in_tumour_research_a_method_display"/></text:h>
      <text:list text:style-name="List_20_1" text:continue-numbering="false">
        <text:list-item>
          <text:p text:style-name="List_20_1_Content_First"> Andreas Max Pabst, Maximilian Ackermann, Willi Wagner, David Haberthür, Thomas Ziebart, Moritz Anton Konerding</text:p>
        </text:list-item>
        <text:list-item>
          <text:p text:style-name="List_20_1_Content"> <text:a xlink:type="simple" xlink:href="http://ees.elsevier.com/jcms/default.asp" text:style-name="Internet_20_link" text:visited-style-name="Visited_20_Internet_20_Link">Journal of Cranio-Maxillofacial Surgery</text:a></text:p>
          <text:list text:style-name="List_20_1">
            <text:list-item>
              <text:p text:style-name="List_20_1_Content"> IF 2014: <text:a xlink:type="simple" xlink:href="https://www.medizin.unibe.ch/forschung/forschungsevaluation/journalindex/" text:style-name="Internet_20_link" text:visited-style-name="Visited_20_Internet_20_Link"> 2.933</text:a></text:p>
            </text:list-item>
          </text:list>
        </text:list-item>
        <text:list-item>
          <text:p text:style-name="List_20_1_Content"> <text:a xlink:type="simple" xlink:href="http://dx.doi.org/10.1016/j.jcms.2014.01.010" text:style-name="Internet_20_link" text:visited-style-name="Visited_20_Internet_20_Link">doi:10.1016/j.jcms.2014.01.010</text:a>  </text:p>
        </text:list-item>
        <text:list-item>
          <text:p text:style-name="List_20_1_Content_Last"> <text:a xlink:type="simple" xlink:href="http://wiki.davidhaberthuer.ch/bibtex/pabst2014" text:style-name="Internet_20_link" text:visited-style-name="Visited_20_Internet_20_Link">BibTeX</text:a></text:p>
        </text:list-item>
      </text:list>
      <text:h text:style-name="Heading_20_1" text:outline-level="1"><text:bookmark-start text:name="__RefHeading___NoTitle_61"/><text:bookmark-start text:name="section11"/>2013<text:bookmark-end text:name="__RefHeading___NoTitle_61"/><text:bookmark-end text:name="section11"/></text:h>
      <text:h text:style-name="Heading_20_2" text:outline-level="2"><text:bookmark-start text:name="__RefHeading___visualization_and_stereological_characterization_of_individual_rat_lung_acini_by_high-resolution_x-ray_tomographic_microscopy_62"/><text:bookmark-start text:name="visualization_and_stereological_characterization_of_individual_rat_lung_acini_by_high-resolution_x-ray_tomographic_microscopy"/>Visualization and stereological characterization of individual rat lung acini by high-resolution X-ray tomographic microscopy<text:bookmark-end text:name="__RefHeading___visualization_and_stereological_characterization_of_individual_rat_lung_acini_by_high-resolution_x-ray_tomographic_microscopy_62"/><text:bookmark-end text:name="visualization_and_stereological_characterization_of_individual_rat_lung_acini_by_high-resolution_x-ray_tomographic_microscopy"/></text:h>
      <text:list text:style-name="List_20_1" text:continue-numbering="false">
        <text:list-item>
          <text:p text:style-name="List_20_1_Content_First"> David Haberthür, Sébastien F. Barré, Stefan A. Tschanz, Eveline Yao, Marco Stampanoni and Johannes C. Schittny</text:p>
        </text:list-item>
        <text:list-item>
          <text:p text:style-name="List_20_1_Content"> <text:a xlink:type="simple" xlink:href="http://jap.physiology.org/" text:style-name="Internet_20_link" text:visited-style-name="Visited_20_Internet_20_Link">Journal of Applied Physiology</text:a></text:p>
          <text:list text:style-name="List_20_1">
            <text:list-item>
              <text:p text:style-name="List_20_1_Content"> IF 2013: <text:a xlink:type="simple" xlink:href="https://www.medizin.unibe.ch/forschung/forschungsevaluation/journalindex/" text:style-name="Internet_20_link" text:visited-style-name="Visited_20_Internet_20_Link"> 3.434</text:a></text:p>
            </text:list-item>
          </text:list>
        </text:list-item>
        <text:list-item>
          <text:p text:style-name="List_20_1_Content"> <text:a xlink:type="simple" xlink:href="http://dx.doi.org/10.1152/japplphysiol.00642.2013" text:style-name="Internet_20_link" text:visited-style-name="Visited_20_Internet_20_Link">doi:10.​1152/​japplphysiol.​00642.​2013</text:a>  </text:p>
        </text:list-item>
        <text:list-item>
          <text:p text:style-name="List_20_1_Content_Last"> <text:a xlink:type="simple" xlink:href="http://wiki.davidhaberthuer.ch/bibtex/haberthuer2013" text:style-name="Internet_20_link" text:visited-style-name="Visited_20_Internet_20_Link">BibTeX</text:a></text:p>
        </text:list-item>
      </text:list>
      <text:h text:style-name="Heading_20_1" text:outline-level="1"><text:bookmark-start text:name="__RefHeading___NoTitle_63"/><text:bookmark-start text:name="section12"/>2012<text:bookmark-end text:name="__RefHeading___NoTitle_63"/><text:bookmark-end text:name="section12"/></text:h>
      <text:h text:style-name="Heading_20_2" text:outline-level="2"><text:bookmark-start text:name="__RefHeading___the_simultaneous_role_of_an_alveolus_as_flow_mixer_and_flow_feeder_for_the_deposition_of_inhaled_submicron_particles_64"/><text:bookmark-start text:name="the_simultaneous_role_of_an_alveolus_as_flow_mixer_and_flow_feeder_for_the_deposition_of_inhaled_submicron_particles"/>The simultaneous role of an alveolus as flow mixer and flow feeder for the deposition of inhaled submicron particles<text:bookmark-end text:name="__RefHeading___the_simultaneous_role_of_an_alveolus_as_flow_mixer_and_flow_feeder_for_the_deposition_of_inhaled_submicron_particles_64"/><text:bookmark-end text:name="the_simultaneous_role_of_an_alveolus_as_flow_mixer_and_flow_feeder_for_the_deposition_of_inhaled_submicron_particles"/></text:h>
      <text:list text:style-name="List_20_1" text:continue-numbering="false">
        <text:list-item>
          <text:p text:style-name="List_20_1_Content_First"> Frank Henry, Shimon Haber, David Haberthür, Nenad Filipovic, D Milasinovic, Johannes C. Schittny and Akira Tsuda</text:p>
        </text:list-item>
        <text:list-item>
          <text:p text:style-name="List_20_1_Content"> <text:a xlink:type="simple" xlink:href="http://asmedl.org/Biomechanical/" text:style-name="Internet_20_link" text:visited-style-name="Visited_20_Internet_20_Link">Journal of Biomechanical Engineering</text:a></text:p>
          <text:list text:style-name="List_20_1">
            <text:list-item>
              <text:p text:style-name="List_20_1_Content"> IF 212: <text:a xlink:type="simple" xlink:href="https://www.medizin.unibe.ch/forschung/forschungsevaluation/journalindex/" text:style-name="Internet_20_link" text:visited-style-name="Visited_20_Internet_20_Link"> 1.519</text:a></text:p>
            </text:list-item>
          </text:list>
        </text:list-item>
        <text:list-item>
          <text:p text:style-name="List_20_1_Content"> <text:a xlink:type="simple" xlink:href="http://dx.doi.org/10.1115/1.4007949" text:style-name="Internet_20_link" text:visited-style-name="Visited_20_Internet_20_Link">doi:10.1115/1.4007949</text:a>  </text:p>
        </text:list-item>
        <text:list-item>
          <text:p text:style-name="List_20_1_Content_Last"> <text:a xlink:type="simple" xlink:href="http://wiki.davidhaberthuer.ch/bibtex/henry2012" text:style-name="Internet_20_link" text:visited-style-name="Visited_20_Internet_20_Link">BibTeX</text:a></text:p>
        </text:list-item>
      </text:list>
      <text:h text:style-name="Heading_20_1" text:outline-level="1"><text:bookmark-start text:name="__RefHeading___NoTitle_65"/><text:bookmark-start text:name="section13"/>2011<text:bookmark-end text:name="__RefHeading___NoTitle_65"/><text:bookmark-end text:name="section13"/></text:h>
      <text:h text:style-name="Heading_20_2" text:outline-level="2"><text:bookmark-start text:name="__RefHeading___local_strain_distribution_in_real_three-dimensional_alveolar_geometries_66"/><text:bookmark-start text:name="local_strain_distribution_in_real_three-dimensional_alveolar_geometries"/>Local Strain Distribution in Real Three-Dimensional Alveolar Geometries<text:bookmark-end text:name="__RefHeading___local_strain_distribution_in_real_three-dimensional_alveolar_geometries_66"/><text:bookmark-end text:name="local_strain_distribution_in_real_three-dimensional_alveolar_geometries"/></text:h>
      <text:list text:style-name="List_20_1" text:continue-numbering="false">
        <text:list-item>
          <text:p text:style-name="List_20_1_Content_First"> Sophie M. K. Rausch, David Haberthür, Marco Stampanoni, Johannes C. Schittny and Wolfgang A. Wall</text:p>
        </text:list-item>
        <text:list-item>
          <text:p text:style-name="List_20_1_Content"> <text:a xlink:type="simple" xlink:href="http://www.springer.com/biomed/journal/10439" text:style-name="Internet_20_link" text:visited-style-name="Visited_20_Internet_20_Link">Annals of Biomedical Engineering</text:a></text:p>
        </text:list-item>
        <text:list-item>
          <text:p text:style-name="List_20_1_Content"> <text:a xlink:type="simple" xlink:href="http://dx.doi.org/10.1007/s10439-011-0328-z" text:style-name="Internet_20_link" text:visited-style-name="Visited_20_Internet_20_Link">doi:10.1007/s10439-011-0328-z</text:a>  </text:p>
        </text:list-item>
        <text:list-item>
          <text:p text:style-name="List_20_1_Content_Last"> <text:a xlink:type="simple" xlink:href="http://wiki.davidhaberthuer.ch/bibtex/rausch2011" text:style-name="Internet_20_link" text:visited-style-name="Visited_20_Internet_20_Link">BibTeX</text:a></text:p>
        </text:list-item>
      </text:list>
      <text:h text:style-name="Heading_20_2" text:outline-level="2"><text:bookmark-start text:name="__RefHeading___high-resolution_phase-contrast_imaging_of_sub-micron_particles_in_unstained_lung_parenchyma_67"/><text:bookmark-start text:name="high-resolution_phase-contrast_imaging_of_sub-micron_particles_in_unstained_lung_parenchyma"/>High-Resolution Phase-Contrast Imaging of Sub-micron Particles in Unstained Lung Parenchyma<text:bookmark-end text:name="__RefHeading___high-resolution_phase-contrast_imaging_of_sub-micron_particles_in_unstained_lung_parenchyma_67"/><text:bookmark-end text:name="high-resolution_phase-contrast_imaging_of_sub-micron_particles_in_unstained_lung_parenchyma"/></text:h>
      <text:list text:style-name="List_20_1" text:continue-numbering="false">
        <text:list-item>
          <text:p text:style-name="List_20_1_Content_First"> Johannes C. Schittny, Sébastien F. Barré, Rajmund Mokso, David Haberthür, Manuela Semmler-Behnke, Wolfgang G. Kreyling, Akira Tsuda and Marco Stampanoni</text:p>
        </text:list-item>
        <text:list-item>
          <text:p text:style-name="List_20_1_Content"> <text:a xlink:type="simple" xlink:href="http://proceedings.aip.org/" text:style-name="Internet_20_link" text:visited-style-name="Visited_20_Internet_20_Link">AIP Conference Proceedings</text:a> for <text:a xlink:type="simple" xlink:href="http://xrm2010.aps.anl.gov/" text:style-name="Internet_20_link" text:visited-style-name="Visited_20_Internet_20_Link">XRM2010</text:a></text:p>
        </text:list-item>
        <text:list-item>
          <text:p text:style-name="List_20_1_Content"> <text:a xlink:type="simple" xlink:href="http://dx.doi.org/10.1063/1.3625383" text:style-name="Internet_20_link" text:visited-style-name="Visited_20_Internet_20_Link">doi:10.1063/1.3625383</text:a>  </text:p>
        </text:list-item>
        <text:list-item>
          <text:p text:style-name="List_20_1_Content_Last"> <text:a xlink:type="simple" xlink:href="http://wiki.davidhaberthuer.ch/bibtex/schittny2011" text:style-name="Internet_20_link" text:visited-style-name="Visited_20_Internet_20_Link">BibTeX</text:a></text:p>
        </text:list-item>
      </text:list>
      <text:h text:style-name="Heading_20_2" text:outline-level="2"><text:bookmark-start text:name="__RefHeading___following_dynamic_processes_by_x-ray_tomographic_microscopy_with_sub-second_temporal_resolution_68"/><text:bookmark-start text:name="following_dynamic_processes_by_x-ray_tomographic_microscopy_with_sub-second_temporal_resolution"/>Following Dynamic Processes by X-ray Tomographic Microscopy with Sub-second Temporal Resolution<text:bookmark-end text:name="__RefHeading___following_dynamic_processes_by_x-ray_tomographic_microscopy_with_sub-second_temporal_resolution_68"/><text:bookmark-end text:name="following_dynamic_processes_by_x-ray_tomographic_microscopy_with_sub-second_temporal_resolution"/></text:h>
      <text:list text:style-name="List_20_1" text:continue-numbering="false">
        <text:list-item>
          <text:p text:style-name="List_20_1_Content_First"> R. Mokso, F. Marone, D. Haberthür, J.C. Schittny, G. Mikuljan, A. Isenegger, and M. Stampanoni</text:p>
        </text:list-item>
        <text:list-item>
          <text:p text:style-name="List_20_1_Content"> Proceeding for the <text:a xlink:type="simple" xlink:href="http://xrm2010.aps.anl.gov/" text:style-name="Internet_20_link" text:visited-style-name="Visited_20_Internet_20_Link">XRM2010</text:a></text:p>
        </text:list-item>
        <text:list-item>
          <text:p text:style-name="List_20_1_Content"> <text:a xlink:type="simple" xlink:href="http://scitation.aip.org/dbt/dbt.jsp?KEY=APCPCS&amp;Volume=1365&amp;Issue=1" text:style-name="Internet_20_link" text:visited-style-name="Visited_20_Internet_20_Link">AIP Conference Proceedings</text:a></text:p>
        </text:list-item>
        <text:list-item>
          <text:p text:style-name="List_20_1_Content"> <text:a xlink:type="simple" xlink:href="http://dx.doi.org/10.1063/1.3625299" text:style-name="Internet_20_link" text:visited-style-name="Visited_20_Internet_20_Link">doi:10.1063/1.3625299</text:a>  </text:p>
        </text:list-item>
        <text:list-item>
          <text:p text:style-name="List_20_1_Content_Last"> <text:a xlink:type="simple" xlink:href="http://wiki.davidhaberthuer.ch/bibtex/mokso2011" text:style-name="Internet_20_link" text:visited-style-name="Visited_20_Internet_20_Link">BibTeX</text:a></text:p>
        </text:list-item>
      </text:list>
      <text:h text:style-name="Heading_20_1" text:outline-level="1"><text:bookmark-start text:name="__RefHeading___NoTitle_69"/><text:bookmark-start text:name="section14"/>2010<text:bookmark-end text:name="__RefHeading___NoTitle_69"/><text:bookmark-end text:name="section14"/></text:h>
      <text:h text:style-name="Heading_20_2" text:outline-level="2"><text:bookmark-start text:name="__RefHeading___radiation_dose_optimized_lateral_expansion_of_the_field_of_view_in_synchrotron_radiation_x-ray_tomographic_microscopy_70"/><text:bookmark-start text:name="radiation_dose_optimized_lateral_expansion_of_the_field_of_view_in_synchrotron_radiation_x-ray_tomographic_microscopy"/>Radiation dose optimized lateral expansion of the field of view in synchrotron radiation X-ray tomographic microscopy<text:bookmark-end text:name="__RefHeading___radiation_dose_optimized_lateral_expansion_of_the_field_of_view_in_synchrotron_radiation_x-ray_tomographic_microscopy_70"/><text:bookmark-end text:name="radiation_dose_optimized_lateral_expansion_of_the_field_of_view_in_synchrotron_radiation_x-ray_tomographic_microscopy"/></text:h>
      <text:p text:style-name="Text_20_body"><draw:frame draw:style-name="mediaright" draw:name="0" text:anchor-type="paragraph" draw:z-index="0" svg:width="3.96875cm" style:rel-width="100%" svg:height="5.1409486607143cm" style:rel-height="scale"><draw:image xlink:href="Pictures/ba5deb24c3c812b8e93b50bc37723a53.jpg" xlink:type="simple" xlink:show="embed" xlink:actuate="onLoad"/></draw:frame></text:p>
      <text:list text:style-name="List_20_1" text:continue-numbering="false">
        <text:list-item>
          <text:p text:style-name="List_20_1_Content_First"> David Haberthür, Christoph Hintermüller, Federica Marona, Johannes C. Schittny and Marco Stampanoni</text:p>
        </text:list-item>
        <text:list-item>
          <text:p text:style-name="List_20_1_Content"> <text:a xlink:type="simple" xlink:href="http://journals.iucr.org/s/" text:style-name="Internet_20_link" text:visited-style-name="Visited_20_Internet_20_Link">Journal of Synchrotron Radiation</text:a>, Cover Image!</text:p>
        </text:list-item>
        <text:list-item>
          <text:p text:style-name="List_20_1_Content"> <text:a xlink:type="simple" xlink:href="http://dx.doi.org/10.1107/S0909049510019618" text:style-name="Internet_20_link" text:visited-style-name="Visited_20_Internet_20_Link">doi:10.1107/S0909049510019618</text:a>  </text:p>
        </text:list-item>
        <text:list-item>
          <text:p text:style-name="List_20_1_Content_Last"> <text:a xlink:type="simple" xlink:href="http://wiki.davidhaberthuer.ch/bibtex/haberthuer2010a" text:style-name="Internet_20_link" text:visited-style-name="Visited_20_Internet_20_Link">BibTeX</text:a></text:p>
        </text:list-item>
      </text:list>
      <text:h text:style-name="Heading_20_2" text:outline-level="2"><text:bookmark-start text:name="__RefHeading___deciphering_complex_functional_structures_with_synchrotron-based_absorption_and_phase_contrast_tomographic_microscopy_71"/><text:bookmark-start text:name="deciphering_complex_functional_structures_with_synchrotron-based_absorption_and_phase_contrast_tomographic_microscopy"/>Deciphering complex, functional structures with synchrotron-based absorption and phase contrast tomographic microscopy<text:bookmark-end text:name="__RefHeading___deciphering_complex_functional_structures_with_synchrotron-based_absorption_and_phase_contrast_tomographic_microscopy_71"/><text:bookmark-end text:name="deciphering_complex_functional_structures_with_synchrotron-based_absorption_and_phase_contrast_tomographic_microscopy"/></text:h>
      <text:list text:style-name="List_20_1" text:continue-numbering="false">
        <text:list-item>
          <text:p text:style-name="List_20_1_Content_First"> M. Stampanoni, J. Reichold, B. Weber, D. Haberthür, J. Schittny, J. Eller, F. N. Büchi and F. Marone</text:p>
        </text:list-item>
        <text:list-item>
          <text:p text:style-name="List_20_1_Content"> Proceedings SPIE 7804</text:p>
        </text:list-item>
        <text:list-item>
          <text:p text:style-name="List_20_1_Content"> <text:a xlink:type="simple" xlink:href="http://dx.doi.org/10.1117/12.860208" text:style-name="Internet_20_link" text:visited-style-name="Visited_20_Internet_20_Link">doi:10.1117/12.860208</text:a>  </text:p>
        </text:list-item>
        <text:list-item>
          <text:p text:style-name="List_20_1_Content_Last"> <text:a xlink:type="simple" xlink:href="http://wiki.davidhaberthuer.ch/bibtex/stampanoni2010b" text:style-name="Internet_20_link" text:visited-style-name="Visited_20_Internet_20_Link">BibTeX</text:a></text:p>
        </text:list-item>
      </text:list>
      <text:h text:style-name="Heading_20_2" text:outline-level="2"><text:bookmark-start text:name="__RefHeading___high_resolution_tomographic_imaging_of_the_alveolar_region_of_the_mammalian_lung_72"/><text:bookmark-start text:name="high_resolution_tomographic_imaging_of_the_alveolar_region_of_the_mammalian_lung"/>High resolution tomographic imaging of the alveolar region of the mammalian lung<text:bookmark-end text:name="__RefHeading___high_resolution_tomographic_imaging_of_the_alveolar_region_of_the_mammalian_lung_72"/><text:bookmark-end text:name="high_resolution_tomographic_imaging_of_the_alveolar_region_of_the_mammalian_lung"/></text:h>
      <text:list text:style-name="List_20_1" text:continue-numbering="false">
        <text:list-item>
          <text:p text:style-name="List_20_1_Content_First"> Ph.D-Thesis</text:p>
        </text:list-item>
        <text:list-item>
          <text:p text:style-name="List_20_1_Content"> Institute of Anatomy, University of Bern</text:p>
        </text:list-item>
        <text:list-item>
          <text:p text:style-name="List_20_1_Content"> May 2010</text:p>
        </text:list-item>
        <text:list-item>
          <text:p text:style-name="List_20_1_Content"> low resolution <text:a xlink:type="simple" xlink:href="http://wiki.davidhaberthuer.ch/haberthuer2010.pdf" text:style-name="Internet_20_link" text:visited-style-name="Visited_20_Internet_20_Link">pdf</text:a>, 3.4 MB </text:p>
        </text:list-item>
        <text:list-item>
          <text:p text:style-name="List_20_1_Content"> high resolution pdf available on <text:a xlink:type="simple" xlink:href="mailto:haberthuer@ana.unibe.ch" text:style-name="Internet_20_link" text:visited-style-name="Visited_20_Internet_20_Link">r</text:a></text:p>
        </text:list-item>
        <text:list-item>
          <text:p text:style-name="List_20_1_Content"> <text:a xlink:type="simple" xlink:href="http://aleph.unibas.ch/F/?local_base=DSV01&amp;con_lng=GER&amp;func=find-b&amp;find_code=SYS&amp;request=005277897" text:style-name="Internet_20_link" text:visited-style-name="Visited_20_Internet_20_Link">Archived entry in the University library</text:a> of the University of Bern</text:p>
        </text:list-item>
        <text:list-item>
          <text:p text:style-name="List_20_1_Content_Last"> <text:a xlink:type="simple" xlink:href="http://wiki.davidhaberthuer.ch/bibtex/haberthuer2010" text:style-name="Internet_20_link" text:visited-style-name="Visited_20_Internet_20_Link">BibTeX</text:a></text:p>
        </text:list-item>
      </text:list>
      <text:h text:style-name="Heading_20_1" text:outline-level="1"><text:bookmark-start text:name="__RefHeading___NoTitle_73"/><text:bookmark-start text:name="section15"/>2009<text:bookmark-end text:name="__RefHeading___NoTitle_73"/><text:bookmark-end text:name="section15"/></text:h>
      <text:h text:style-name="Heading_20_2" text:outline-level="2"><text:bookmark-start text:name="__RefHeading___multimodal_imaging_for_the_detection_of_sub-micron_particles_in_the_gas-exchange_region_of_the_mammalian_lung_74"/><text:bookmark-start text:name="multimodal_imaging_for_the_detection_of_sub-micron_particles_in_the_gas-exchange_region_of_the_mammalian_lung"/>Multimodal imaging for the detection of sub-micron particles in the gas-exchange region of the mammalian lung<text:bookmark-end text:name="__RefHeading___multimodal_imaging_for_the_detection_of_sub-micron_particles_in_the_gas-exchange_region_of_the_mammalian_lung_74"/><text:bookmark-end text:name="multimodal_imaging_for_the_detection_of_sub-micron_particles_in_the_gas-exchange_region_of_the_mammalian_lung"/></text:h>
      <text:list text:style-name="List_20_1" text:continue-numbering="false">
        <text:list-item>
          <text:p text:style-name="List_20_1_Content_First"> David Haberthür, Manuela Semmler-Behnke, Shinji Takenaka, Wolfgang G Kreyling, Marco Stampanoni, Akira Tsuda and Johannes C Schittny</text:p>
        </text:list-item>
        <text:list-item>
          <text:p text:style-name="List_20_1_Content"> Journal of Physics: Conference Series Volume 186 Number 1</text:p>
        </text:list-item>
        <text:list-item>
          <text:p text:style-name="List_20_1_Content"> <text:a xlink:type="simple" xlink:href="http://dx.doi.org/10.1088/1742-6596/186/1/012040" text:style-name="Internet_20_link" text:visited-style-name="Visited_20_Internet_20_Link">doi:10.1088/1742-6596/186/1/012040</text:a>  </text:p>
        </text:list-item>
        <text:list-item>
          <text:p text:style-name="List_20_1_Content_Last"> <text:a xlink:type="simple" xlink:href="http://wiki.davidhaberthuer.ch/bibtex/haberthuer2009" text:style-name="Internet_20_link" text:visited-style-name="Visited_20_Internet_20_Link">BibTeX</text:a></text:p>
        </text:list-item>
      </text:list>
      <text:h text:style-name="Heading_20_2" text:outline-level="2"><text:bookmark-start text:name="__RefHeading___enhanced_cathepsin_k_release_from_osteoclasts_is_linked_to_idiopathic_osteoporosis_in_mice_with_bk_channel_ablation_75"/><text:bookmark-start text:name="enhanced_cathepsin_k_release_from_osteoclasts_is_linked_to_idiopathic_osteoporosis_in_mice_with_bk_channel_ablation"/>Enhanced cathepsin k release from osteoclasts is linked to idiopathic osteoporosis in mice with BK channel ablation<text:bookmark-end text:name="__RefHeading___enhanced_cathepsin_k_release_from_osteoclasts_is_linked_to_idiopathic_osteoporosis_in_mice_with_bk_channel_ablation_75"/><text:bookmark-end text:name="enhanced_cathepsin_k_release_from_osteoclasts_is_linked_to_idiopathic_osteoporosis_in_mice_with_bk_channel_ablation"/></text:h>
      <text:list text:style-name="List_20_1" text:continue-numbering="false">
        <text:list-item>
          <text:p text:style-name="List_20_1_Content_First"> Sausbier, M, Dullin, C, Kabagema, C, Flockerzie, K, Haberthür, D, Wessels, J, Alves, F, Schittny, JC, Neuhuber, W, Ruth, P, Sausbier, U</text:p>
        </text:list-item>
        <text:list-item>
          <text:p text:style-name="List_20_1_Content"> 50<text:span text:style-name="sup">th</text:span> Annual Meeting of the Deutsche Gesellschaft für Experimentelle und Klinische Pharmakologie und Toxikologie</text:p>
        </text:list-item>
        <text:list-item>
          <text:p text:style-name="List_20_1_Content"> <text:a xlink:type="simple" xlink:href="http://dx.doi.org/10.1007/s00210-009-0404-1" text:style-name="Internet_20_link" text:visited-style-name="Visited_20_Internet_20_Link">doi:10.1007/s00210-009-0404-1</text:a>  </text:p>
        </text:list-item>
        <text:list-item>
          <text:p text:style-name="List_20_1_Content_Last"> <text:a xlink:type="simple" xlink:href="http://wiki.davidhaberthuer.ch/bibtex/sausbier2009" text:style-name="Internet_20_link" text:visited-style-name="Visited_20_Internet_20_Link">BibTeX</text:a></text:p>
        </text:list-item>
      </text:list>
      <text:h text:style-name="Heading_20_1" text:outline-level="1"><text:bookmark-start text:name="__RefHeading___NoTitle_76"/><text:bookmark-start text:name="section16"/>2008<text:bookmark-end text:name="__RefHeading___NoTitle_76"/><text:bookmark-end text:name="section16"/></text:h>
      <text:h text:style-name="Heading_20_2" text:outline-level="2"><text:bookmark-start text:name="__RefHeading___finite_element_3d_reconstruction_of_the_pulmonary_acinus_imaged_by_synchrotron_x-ray_tomography_77"/><text:bookmark-start text:name="finite_element_3d_reconstruction_of_the_pulmonary_acinus_imaged_by_synchrotron_x-ray_tomography"/>Finite Element 3D Reconstruction of the pulmonary acinus imaged by Synchrotron X-ray tomography<text:bookmark-end text:name="__RefHeading___finite_element_3d_reconstruction_of_the_pulmonary_acinus_imaged_by_synchrotron_x-ray_tomography_77"/><text:bookmark-end text:name="finite_element_3d_reconstruction_of_the_pulmonary_acinus_imaged_by_synchrotron_x-ray_tomography"/></text:h>
      <text:list text:style-name="List_20_1" text:continue-numbering="false">
        <text:list-item>
          <text:p text:style-name="List_20_1_Content_First"> Akira Tsuda, Nenad Filipovic, David Haberthür, Renee Dickie, Yasuto Matsui, Johannes C. Schittny</text:p>
        </text:list-item>
        <text:list-item>
          <text:p text:style-name="List_20_1_Content"> Journal of Applied Physiology 105: 964-976, 2008, First published June 26, 2008</text:p>
        </text:list-item>
        <text:list-item>
          <text:p text:style-name="List_20_1_Content"> <text:a xlink:type="simple" xlink:href="http://dx.doi.org/doi:10.1152/japplphysiol.90546.2008" text:style-name="Internet_20_link" text:visited-style-name="Visited_20_Internet_20_Link">doi:10.1152/japplphysiol.90546.2008</text:a>  </text:p>
        </text:list-item>
        <text:list-item>
          <text:p text:style-name="List_20_1_Content_Last"> <text:a xlink:type="simple" xlink:href="http://wiki.davidhaberthuer.ch/bibtex/tsuda2008" text:style-name="Internet_20_link" text:visited-style-name="Visited_20_Internet_20_Link">BibTeX</text:a></text:p>
        </text:list-item>
      </text:list>
      <text:h text:style-name="Heading_20_2" text:outline-level="2"><text:bookmark-start text:name="__RefHeading___quality_guided_wide_field_x-ray_tomographic_imaging_78"/><text:bookmark-start text:name="quality_guided_wide_field_x-ray_tomographic_imaging"/>Quality guided wide field x-ray tomographic imaging<text:bookmark-end text:name="__RefHeading___quality_guided_wide_field_x-ray_tomographic_imaging_78"/><text:bookmark-end text:name="quality_guided_wide_field_x-ray_tomographic_imaging"/></text:h>
      <text:list text:style-name="List_20_1" text:continue-numbering="false">
        <text:list-item>
          <text:p text:style-name="List_20_1_Content_First"> Post-graduate <text:a xlink:type="simple" xlink:href="http://wiki.davidhaberthuer.ch/masterarbeit" text:style-name="Internet_20_link" text:visited-style-name="Visited_20_Internet_20_Link">Master Thesis of the MAS in Medical Physics</text:a></text:p>
        </text:list-item>
        <text:list-item>
          <text:p text:style-name="List_20_1_Content"> University of Bern, Institute of Anatomy and <text:a xlink:type="simple" xlink:href="http://psi.ch" text:style-name="Internet_20_link" text:visited-style-name="Visited_20_Internet_20_Link">Paul Scherrer Institute</text:a>, Swiss Light Source</text:p>
        </text:list-item>
        <text:list-item>
          <text:p text:style-name="List_20_1_Content"> August 2008</text:p>
        </text:list-item>
        <text:list-item>
          <text:p text:style-name="List_20_1_Content"> <text:a xlink:type="simple" xlink:href="http://wiki.davidhaberthuer.ch/haberthuer2008c.pdf" text:style-name="Internet_20_link" text:visited-style-name="Visited_20_Internet_20_Link">pdf</text:a>, 1.1 MB</text:p>
        </text:list-item>
        <text:list-item>
          <text:p text:style-name="List_20_1_Content_Last"> <text:a xlink:type="simple" xlink:href="http://wiki.davidhaberthuer.ch/bibtex/haberthuer2008c" text:style-name="Internet_20_link" text:visited-style-name="Visited_20_Internet_20_Link">BibTeX</text:a></text:p>
        </text:list-item>
      </text:list>
      <text:h text:style-name="Heading_20_2" text:outline-level="2"><text:bookmark-start text:name="__RefHeading___bioglass_as_bone_substitute_79"/><text:bookmark-start text:name="bioglass_as_bone_substitute"/>Bioglass as Bone Substitute<text:bookmark-end text:name="__RefHeading___bioglass_as_bone_substitute_79"/><text:bookmark-end text:name="bioglass_as_bone_substitute"/></text:h>
      <text:list text:style-name="List_20_1" text:continue-numbering="false">
        <text:list-item>
          <text:p text:style-name="List_20_1_Content_First"> Homework for Lecture in Biocompatible Materials</text:p>
        </text:list-item>
        <text:list-item>
          <text:p text:style-name="List_20_1_Content"> April 2008</text:p>
        </text:list-item>
        <text:list-item>
          <text:p text:style-name="List_20_1_Content"> <text:a xlink:type="simple" xlink:href="http://wiki.davidhaberthuer.ch/misc-2008-bioglass.pdf" text:style-name="Internet_20_link" text:visited-style-name="Visited_20_Internet_20_Link">pdf</text:a> 148 KB</text:p>
        </text:list-item>
        <text:list-item>
          <text:p text:style-name="List_20_1_Content_Last"> released under a <text:a xlink:type="simple" xlink:href="http://creativecommons.org/licenses/by-nc/2.5/ch/" text:style-name="Internet_20_link" text:visited-style-name="Visited_20_Internet_20_Link">CC Attribution-Non-Commercial 2.5</text:a> License</text:p>
        </text:list-item>
      </text:list>
      <text:h text:style-name="Heading_20_1" text:outline-level="1"><text:bookmark-start text:name="__RefHeading___NoTitle_80"/><text:bookmark-start text:name="section17"/>2007<text:bookmark-end text:name="__RefHeading___NoTitle_80"/><text:bookmark-end text:name="section17"/></text:h>
      <text:h text:style-name="Heading_20_2" text:outline-level="2"><text:bookmark-start text:name="__RefHeading___contact_lenses_81"/><text:bookmark-start text:name="contact_lenses"/>Contact Lenses<text:bookmark-end text:name="__RefHeading___contact_lenses_81"/><text:bookmark-end text:name="contact_lenses"/></text:h>
      <text:list text:style-name="List_20_1" text:continue-numbering="false">
        <text:list-item>
          <text:p text:style-name="List_20_1_Content_First"> Homework for Lecture in Biocompatible Materials 1</text:p>
        </text:list-item>
        <text:list-item>
          <text:p text:style-name="List_20_1_Content"> November 2007</text:p>
        </text:list-item>
        <text:list-item>
          <text:p text:style-name="List_20_1_Content"> <text:a xlink:type="simple" xlink:href="http://wiki.davidhaberthuer.ch/misc-2007-contactlensmaterials.pdf" text:style-name="Internet_20_link" text:visited-style-name="Visited_20_Internet_20_Link">pdf</text:a>, 193 KB</text:p>
        </text:list-item>
        <text:list-item>
          <text:p text:style-name="List_20_1_Content_Last"> released under a <text:a xlink:type="simple" xlink:href="http://creativecommons.org/licenses/by-nc/2.5/ch/" text:style-name="Internet_20_link" text:visited-style-name="Visited_20_Internet_20_Link">CC Attribution-Non-Commercial 2.5</text:a> License</text:p>
        </text:list-item>
      </text:list>
      <text:h text:style-name="Heading_20_1" text:outline-level="1"><text:bookmark-start text:name="__RefHeading___NoTitle_82"/><text:bookmark-start text:name="section18"/>2003-2006<text:bookmark-end text:name="__RefHeading___NoTitle_82"/><text:bookmark-end text:name="section18"/></text:h>
      <text:p text:style-name="Text_20_body">I <text:a xlink:type="simple" xlink:href="https://www.velokurierbern.ch" text:style-name="Internet_20_link" text:visited-style-name="Visited_20_Internet_20_Link">did something else</text:a> then.</text:p>
      <text:h text:style-name="Heading_20_1" text:outline-level="1"><text:bookmark-start text:name="__RefHeading___NoTitle_83"/><text:bookmark-start text:name="section19"/>2002<text:bookmark-end text:name="__RefHeading___NoTitle_83"/><text:bookmark-end text:name="section19"/></text:h>
      <text:h text:style-name="Heading_20_2" text:outline-level="2"><text:bookmark-start text:name="__RefHeading___use_of_lasers_in_medicinetissue_soldering_and_precise_cutting_84"/><text:bookmark-start text:name="use_of_lasers_in_medicinetissue_soldering_and_precise_cutting"/>Use of Lasers in Medicine: Tissue Soldering and Precise Cutting<text:bookmark-end text:name="__RefHeading___use_of_lasers_in_medicinetissue_soldering_and_precise_cutting_84"/><text:bookmark-end text:name="use_of_lasers_in_medicinetissue_soldering_and_precise_cutting"/></text:h>
      <text:list text:style-name="List_20_1" text:continue-numbering="false">
        <text:list-item>
          <text:p text:style-name="List_20_1_Content_First"> Master Thesis</text:p>
        </text:list-item>
        <text:list-item>
          <text:p text:style-name="List_20_1_Content"> University of Bern, <text:a xlink:type="simple" xlink:href="http://www.iap.unibe.ch/" text:style-name="Internet_20_link" text:visited-style-name="Visited_20_Internet_20_Link">Institute of Applied Physics</text:a>, <text:a xlink:type="simple" xlink:href="http://www.iapbp.unibe.ch/" text:style-name="Internet_20_link" text:visited-style-name="Visited_20_Internet_20_Link">Biomedical Photonics</text:a></text:p>
        </text:list-item>
        <text:list-item>
          <text:p text:style-name="List_20_1_Content"> October 2002</text:p>
        </text:list-item>
        <text:list-item>
          <text:p text:style-name="List_20_1_Content"> <text:a xlink:type="simple" xlink:href="http://wiki.davidhaberthuer.ch/haberthuer2002.pdf" text:style-name="Internet_20_link" text:visited-style-name="Visited_20_Internet_20_Link">pdf</text:a>, 1.2 MB</text:p>
        </text:list-item>
        <text:list-item>
          <text:p text:style-name="List_20_1_Content_Last"> <text:a xlink:type="simple" xlink:href="http://wiki.davidhaberthuer.ch/bibtex/haberthuer2002" text:style-name="Internet_20_link" text:visited-style-name="Visited_20_Internet_20_Link">BibTeX</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1::48:38</meta:creation-date>
    <dc:creator>Generated</dc:creator>
    <dc:date>2026-09-09T21::48:38</dc:date>
    <dc:language>en-US</dc:language>
    <meta:editing-cycles>1</meta:editing-cycles>
    <meta:editing-duration>PT0S</meta:editing-duration>
    <dc:title>publications</dc:title>
  </office:meta>
</office:document-meta>
</file>