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74342fac6e5277c857cf17001018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icroct:remote_access"/><text:bookmark-start text:name="__RefHeading___remote_access_1"/><text:bookmark-start text:name="remote_access"/>Remote Access<text:bookmark-end text:name="__RefHeading___remote_access_1"/><text:bookmark-end text:name="remote_access"/></text:h>
      <text:h text:style-name="Heading_20_3" text:outline-level="3"><text:bookmark-start text:name="__RefHeading___sshworking_on_the_u40_from_remote_2"/><text:bookmark-start text:name="sshworking_on_the_u40_from_remote"/>SSH: Working on the µ40 from remote<text:bookmark-end text:name="__RefHeading___sshworking_on_the_u40_from_remote_2"/><text:bookmark-end text:name="sshworking_on_the_u40_from_remote"/></text:h>
      <text:p text:style-name="Text_20_body">The machine can be accessed per ssh using</text:p>
      <text:p text:style-name="Preformatted_20_Text">$ anatomie@dkf38-20.dkf.unibe.ch</text:p>
      <text:p text:style-name="Text_20_body">If you're running an X-server (see the <text:a xlink:type="simple" xlink:href="http://wiki.davidhaberthuer.ch/xserver" text:style-name="Internet_20_link" text:visited-style-name="Visited_20_Internet_20_Link">X Server</text:a>-page for details), you can also start the MicroCT-Command-Window using the command:</text:p>
      <text:p text:style-name="Preformatted_20_Text">$ uct</text:p>
      <text:p text:style-name="Text_20_body">Sometimes the window doesn't open (at least on my windows-installation), either use the right mouse button on the taskbar to maximize it or use</text:p>
      <text:p text:style-name="Preformatted_20_Text">$ uct_eval</text:p>
      <text:p text:style-name="Text_20_body">in the console to start the evaluation program or</text:p>
      <text:p text:style-name="Preformatted_20_Text">$ uct_3d</text:p>
      <text:p text:style-name="Text_20_body">to start the 3D visualization program of SCANCO.</text:p>
      <text:h text:style-name="Heading_20_3" text:outline-level="3"><text:bookmark-start text:name="__RefHeading___ftpgetting_the_data_off_the_u40_3"/><text:bookmark-start text:name="ftpgetting_the_data_off_the_u40"/>FTP: getting the Data off the µ40<text:bookmark-end text:name="__RefHeading___ftpgetting_the_data_off_the_u40_3"/><text:bookmark-end text:name="ftpgetting_the_data_off_the_u40"/></text:h>
      <text:p text:style-name="Text_20_body">The fastest variant for accessing and downloading the data-files is FTP.</text:p>
      <text:p text:style-name="Text_20_body"><draw:frame draw:style-name="mediaright" draw:name="MicroCT access in FileZilla Legend" text:anchor-type="paragraph" draw:z-index="0" svg:width="3.96875cm" style:rel-width="100%"><draw:text-box><text:p text:style-name="legendcenter"><draw:frame draw:style-name="mediaright" draw:name="MicroCT access in FileZilla" text:anchor-type="paragraph" draw:z-index="0" svg:width="3.96875cm" style:rel-width="100%" svg:height="4.957076848249cm" style:rel-height="scale"><draw:image xlink:href="Pictures/fa74342fac6e5277c857cf17001018ad.png" xlink:type="simple" xlink:show="embed" xlink:actuate="onLoad"/></draw:frame>MicroCT access in FileZilla</text:p></draw:text-box></draw:frame>
To access the MicroCT, use</text:p>
      <text:p text:style-name="Preformatted_20_Text">ftp://dkf38-20.dkf.unibe.ch</text:p>
      <text:p text:style-name="Text_20_body">as a host name.
The username is “anatomie” and the password is the same as for console access.</text:p>
      <text:p text:style-name="Text_20_body">On windows, <text:a xlink:type="simple" xlink:href="http://filezilla-project.org/" text:style-name="Internet_20_link" text:visited-style-name="Visited_20_Internet_20_Link">FileZilla</text:a> has been shown to be the easiest solution to access the µ40. The only to keep in mind is that—since we have an external disk at the MicroCT—you must switch to this second disk in your FTP-program.</text:p>
      <text:p text:style-name="Text_20_body">For FileZilla, you just enter DISK2 at the front of the server-path (as shown in the image on the right).</text:p>
      <text:h text:style-name="Heading_20_3" text:outline-level="3"><text:bookmark-start text:name="__RefHeading___web_accessaccess_some_data_from_anywhere_4"/><text:bookmark-start text:name="web_accessaccess_some_data_from_anywhere"/>Web Access: access some Data from anywhere<text:bookmark-end text:name="__RefHeading___web_accessaccess_some_data_from_anywhere_4"/><text:bookmark-end text:name="web_accessaccess_some_data_from_anywhere"/></text:h>
      <text:p text:style-name="Text_20_body">Go to <text:a xlink:type="simple" xlink:href="http://dkf38-20.dkf.unibe.ch/~anatomie/" text:style-name="Internet_20_link" text:visited-style-name="Visited_20_Internet_20_Link">dkf38-20.dkf.unibe.ch/~anatomie</text:a> and enter the login credentials, and you can access most of the data from anyw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7::09:13</meta:creation-date>
    <dc:creator>Generated</dc:creator>
    <dc:date>2026-09-05T17::09:13</dc:date>
    <dc:language>en-US</dc:language>
    <meta:editing-cycles>1</meta:editing-cycles>
    <meta:editing-duration>PT0S</meta:editing-duration>
    <dc:title>microct:remote_access</dc:title>
  </office:meta>
</office:document-meta>
</file>